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 aan Lavendelstraat 6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 / Lavendelstraat 6, 6101 ME te Echt / Echt-Susteren / ingekomen 24 januari 2024 / het verwijderen van asbes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9780</text:span><text:line-break/><text:date style:data-style-name="dag" text:fixed="true" text:date-value="2024-02-01"/><text:line-break/><text:date style:data-style-name="jaar" text:fixed="true" text:date-value="2024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780</text:span><text:date style:data-style-name="nicedate" text:fixed="true" text:date-value="2024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780</text:span><text:date style:data-style-name="nicedate" text:fixed="true" text:date-value="2024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4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Melding voor het verwijderen van asbest aan Lavendelstraat 6 te Echt</meta:user-defined>
    <meta:user-defined meta:name="DCTERMS.W3CDTF/DCTERMS.available">2024-02-01</meta:user-defined>
    <meta:user-defined meta:name="DCTERMS.W3CDTF/OVERHEIDop.jaargang">2024</meta:user-defined>
    <meta:user-defined meta:name="OVERHEIDop.publicationIssue">49780</meta:user-defined>
    <meta:user-defined meta:name="OVERHEIDop.GmbID/DC.identifier">gmb-2024-49780</meta:user-defined>
    <meta:user-defined meta:name="OVERHEIDop.versieInformatie"/>
  </office:meta>
</office:document-meta>
</file>