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intrekken aanvraag omgevingsvergunning Fazantenkamp 619, 3607DK Maarssen - het plaatsen van een tribune naast veld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2 november 2024</text:p>
            <text:p text:style-name="common-al">Zaaknummer: Z2024-00000803</text:p>
            <text:p text:style-name="common-al">
            <text:span text:style-name="nadrukvet">Bezwaar/beroep</text:span>
          </text:p>
            <text:p text:style-name="last-al">Het indienen van een bezwaar- en/of beroepschrift is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96855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855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855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803</meta:user-defined>
    <meta:user-defined meta:name="DCTERMS.abstract">Betreft: Besluit op locatie Fazantenkamp 619, 3607DK Maarss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intrekken aanvraag omgevingsvergunning Fazantenkamp 619, 3607DK Maarssen - het plaatsen van een tribune naast veld 1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6855</meta:user-defined>
    <meta:user-defined meta:name="OVERHEIDop.GmbID/DC.identifier">gmb-2024-496855</meta:user-defined>
    <meta:user-defined meta:name="OVERHEIDop.versieInformatie"/>
  </office:meta>
</office:document-meta>
</file>