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fdak met zonnepanelen op een parkeerdek, Papendorpseweg 99, 3528BJ Utrecht, GU-Z2024-00271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endorpseweg 99, 3528BJ Utrecht</text:p>
            <text:p text:style-name="common-al">GU-Z2024-0027175</text:p>
            <text:p text:style-name="common-al">Toelichting: het bouwen van een afdak met zonnepanelen op een parkeerde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6732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732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732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7175</meta:user-defined>
    <meta:user-defined meta:name="DCTERMS.abstract">Toelichting: het bouwen van een afdak met zonnepanelen op een parkeerdek</meta:user-defined>
    <dc:language>nl</dc:language>
    <meta:user-defined meta:name="DC.title">Verleende Omgevingsvergunning, het bouwen van een afdak met zonnepanelen op een parkeerdek, Papendorpseweg 99, 3528BJ Utrecht, GU-Z2024-0027175</meta:user-defined>
    <meta:user-defined meta:name="OVERHEIDop.datumEindeReactietermijn">2025-01-03</meta:user-defined>
    <meta:user-defined meta:name="OVERHEIDop.terinzageleggingBG">https://jeleefomgeving.nl/inzien/002220647/366e01dc-a8cf-11ef-a342-00505601200c</meta:user-defined>
    <meta:user-defined meta:name="OVERHEIDop.locatietype/OVERHEIDop.gebiedsmarkering">GeometrieRef</meta:user-defined>
    <meta:user-defined meta:name="DCTERMS.W3CDTF/DCTERMS.available">2024-11-26</meta:user-defined>
    <meta:user-defined meta:name="DCTERMS.W3CDTF/OVERHEIDop.jaargang">2024</meta:user-defined>
    <meta:user-defined meta:name="OVERHEIDop.externeBijlage">Afwijkvergunning|exb-2024-44782</meta:user-defined>
    <meta:user-defined meta:name="OVERHEIDop.publicationIssue">496732</meta:user-defined>
    <meta:user-defined meta:name="OVERHEIDop.GmbID/DC.identifier">gmb-2024-496732</meta:user-defined>
    <meta:user-defined meta:name="OVERHEIDop.versieInformatie"/>
  </office:meta>
</office:document-meta>
</file>