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en baggerspecie ten behoeve van herontwikkeling van de locatie seniorenwoningen aan Vincentiuslaan ongenummerd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toepassing bouwstoffen / Vincentiuslaan ong. 6114 ED te Susteren / Echt-Susteren / ingekomen 14 november / het toepassen van grond en baggerspecie ten behoeve van herontwikkeling van de locatie seniorenw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96649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4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4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voor het toepassen van grond en baggerspecie ten behoeve van herontwikkeling van de locatie seniorenwoningen aan Vincentiuslaan ongenummerd te Susteren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6649</meta:user-defined>
    <meta:user-defined meta:name="OVERHEIDop.GmbID/DC.identifier">gmb-2024-496649</meta:user-defined>
    <meta:user-defined meta:name="OVERHEIDop.versieInformatie"/>
  </office:meta>
</office:document-meta>
</file>