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bouwen van een woonhuis, machineberging, paardenstallen en rijhal, Nieuwe Beekweg 199, 7548 RK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WEST</text:p>
            <text:p text:style-name="common-al">Op 20 november 2024 hebben wij een aanvraag ontvangen voor het bouwen van een woonhuis, machineberging, paardenstallen en rijhal op de locatie Nieuwe Beekweg 199, 7548 RK Enschede. De aanvraag is geregistreerd onder zaaknummer 0153Z2024112200014.</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text:a xlink:href="mailto:vergunning@enschede.nl" xlink:type="simple">vergunning@enschede.nl</text:a>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496634</text:span><text:line-break/><text:date style:data-style-name="dag" text:fixed="true" text:date-value="2024-12-04"/><text:line-break/><text:date style:data-style-name="jaar" text:fixed="true" text:date-value="2024-1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6634</text:span><text:date style:data-style-name="nicedate" text:fixed="true" text:date-value="2024-1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6634</text:span><text:date style:data-style-name="nicedate" text:fixed="true" text:date-value="2024-1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72/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024112200014</meta:user-defined>
    <dc:language>nl</dc:language>
    <meta:user-defined meta:name="OVERHEIDop.locatietype/OVERHEIDop.gebiedsmarkering">Punt</meta:user-defined>
    <meta:user-defined meta:name="DC.title">Kennisgeving ontvangst aanvraag het bouwen van een woonhuis, machineberging, paardenstallen en rijhal, Nieuwe Beekweg 199, 7548 RK Enschede</meta:user-defined>
    <meta:user-defined meta:name="DCTERMS.W3CDTF/DCTERMS.available">2024-12-04</meta:user-defined>
    <meta:user-defined meta:name="DCTERMS.W3CDTF/OVERHEIDop.jaargang">2024</meta:user-defined>
    <meta:user-defined meta:name="OVERHEIDop.publicationIssue">496634</meta:user-defined>
    <meta:user-defined meta:name="OVERHEIDop.GmbID/DC.identifier">gmb-2024-496634</meta:user-defined>
    <meta:user-defined meta:name="OVERHEIDop.versieInformatie"/>
  </office:meta>
</office:document-meta>
</file>