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Tilburgseweg 101, 5051 AB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22-11-2024 de volgende omgevingsvergunning verleend:</text:p>
            <text:p text:style-name="common-al">
            <text:span text:style-name="nadrukvet">Tilburgseweg 101, 5051 AB Goirle</text:span>
          </text:p>
            <text:p text:style-name="common-al">
            <text:span text:style-name="nadrukvet">Het optoppen van een appartementengebouw (verzonden op 22-11-2024</text:span>
            <text:span text:style-name="nadrukvet">)</text:span>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96617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17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17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530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Reguliere procedure - Aanvraag verleend Tilburgseweg 101, 5051 AB Goirle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6617</meta:user-defined>
    <meta:user-defined meta:name="OVERHEIDop.GmbID/DC.identifier">gmb-2024-496617</meta:user-defined>
    <meta:user-defined meta:name="OVERHEIDop.versieInformatie"/>
  </office:meta>
</office:document-meta>
</file>