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kavel H07 op de locatie Amstelwijck Midden, Dordts Buiten te Dordrecht zaaknummer Z-24-45273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woning, kavel H07 op de locatie Amstelwijck Midden, Dordts Buiten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6 december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96505</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505</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505</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woning, kavel H07 op de locatie Amstelwijck Midden, Dordts Buiten te Dordrecht zaaknummer Z-24-452731</meta:user-defined>
    <meta:user-defined meta:name="DCTERMS.W3CDTF/DCTERMS.available">2024-11-26</meta:user-defined>
    <meta:user-defined meta:name="DCTERMS.W3CDTF/OVERHEIDop.jaargang">2024</meta:user-defined>
    <meta:user-defined meta:name="OVERHEIDop.publicationIssue">496505</meta:user-defined>
    <meta:user-defined meta:name="OVERHEIDop.GmbID/DC.identifier">gmb-2024-496505</meta:user-defined>
    <meta:user-defined meta:name="OVERHEIDop.versieInformatie"/>
  </office:meta>
</office:document-meta>
</file>