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4/154324, het bouwen van een bedrijfshal Twentepoort West 16 en 16a te Almelo (wijziging op verleende vergunning Z/24/148231).</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22-11-2024.</text:p>
            <text:p text:style-name="common-al">Het college van burgemeester en wethouders (college van B en W) van de gemeente Almelo heeft een omgevingsvergunning verleend. De gemeente geeft hiermee toestemming voor het bouwen van een bedrijfshal Twentepoort West 16 en 16a te Almelo (wijziging op verleende vergunning Z/24/148231).</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496165</text:span><text:line-break/><text:date style:data-style-name="dag" text:fixed="true" text:date-value="2024-11-26"/><text:line-break/><text:date style:data-style-name="jaar" text:fixed="true" text:date-value="2024-1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6165</text:span><text:date style:data-style-name="nicedate" text:fixed="true" text:date-value="2024-1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6165</text:span><text:date style:data-style-name="nicedate" text:fixed="true" text:date-value="2024-1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4/154324</meta:user-defined>
    <meta:user-defined meta:name="DCTERMS.abstract">het bouwen van een bedrijfshal Twentepoort West 16 en 16a te Almelo (wijziging op verleende vergunning Z/24/148231)</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Toestemming voor zaaknummer Z/24/154324, het bouwen van een bedrijfshal Twentepoort West 16 en 16a te Almelo (wijziging op verleende vergunning Z/24/148231).</meta:user-defined>
    <meta:user-defined meta:name="DCTERMS.W3CDTF/DCTERMS.available">2024-11-26</meta:user-defined>
    <meta:user-defined meta:name="DCTERMS.W3CDTF/OVERHEIDop.jaargang">2024</meta:user-defined>
    <meta:user-defined meta:name="OVERHEIDop.publicationIssue">496165</meta:user-defined>
    <meta:user-defined meta:name="OVERHEIDop.GmbID/DC.identifier">gmb-2024-496165</meta:user-defined>
    <meta:user-defined meta:name="OVERHEIDop.versieInformatie"/>
  </office:meta>
</office:document-meta>
</file>