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het klimaatsysteem op het dakterras aan de Herenwaltje 5, 8911 HN Leeuwarden (OV-2024-025168)</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plaatsen van het klimaatsysteem op het dakterras aan de Herenwaltje 5, 8911 HN Leeuwarden. Bij ons geregistreerd onder kenmerk: OV-2024-025168.</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21-11-2024. De gemeente Leeuwarden neemt daarover waarschijnlijk voor 16-01-2025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495717</text:span><text:line-break/><text:date style:data-style-name="dag" text:fixed="true" text:date-value="2024-11-26"/><text:line-break/><text:date style:data-style-name="jaar" text:fixed="true" text:date-value="2024-1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5717</text:span><text:date style:data-style-name="nicedate" text:fixed="true" text:date-value="2024-1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5717</text:span><text:date style:data-style-name="nicedate" text:fixed="true" text:date-value="2024-1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4-025168</meta:user-defined>
    <dc:language>nl</dc:language>
    <meta:user-defined meta:name="OVERHEIDop.locatietype/OVERHEIDop.gebiedsmarkering">Punt</meta:user-defined>
    <meta:user-defined meta:name="DC.title">Aanvraag omgevingsvergunning voor het plaatsen van het klimaatsysteem op het dakterras aan de Herenwaltje 5, 8911 HN Leeuwarden (OV-2024-025168)</meta:user-defined>
    <meta:user-defined meta:name="DCTERMS.W3CDTF/DCTERMS.available">2024-11-26</meta:user-defined>
    <meta:user-defined meta:name="DCTERMS.W3CDTF/OVERHEIDop.jaargang">2024</meta:user-defined>
    <meta:user-defined meta:name="OVERHEIDop.publicationIssue">495717</meta:user-defined>
    <meta:user-defined meta:name="OVERHEIDop.GmbID/DC.identifier">gmb-2024-495717</meta:user-defined>
    <meta:user-defined meta:name="OVERHEIDop.versieInformatie"/>
  </office:meta>
</office:document-meta>
</file>