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van een 2 onder 1 kap woning, K Nieuwenhuizenstraat thv 13 7161VA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november 2024 is een aanvraag ontvangen voor het bouwen van een 2 onder 1 kap woning op locatie K Nieuwenhuizenstraat thv 13 7161VA Neede. De aanvraag is geregistreerd onder zaaknummer Z2024-00001532. De aanvraag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94238</text:span><text:line-break/><text:date style:data-style-name="dag" text:fixed="true" text:date-value="2024-11-25"/><text:line-break/><text:date style:data-style-name="jaar" text:fixed="true" text:date-value="2024-1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4238</text:span><text:date style:data-style-name="nicedate" text:fixed="true" text:date-value="2024-1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4238</text:span><text:date style:data-style-name="nicedate" text:fixed="true" text:date-value="2024-1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4-00001532</meta:user-defined>
    <meta:user-defined meta:name="DCTERMS.abstract">Betreft: Aanvraag op locatie K Nieuwenhuizenstraat thv 13 7161VA Neede</meta:user-defined>
    <dc:language>nl</dc:language>
    <meta:user-defined meta:name="OVERHEIDop.locatietype/OVERHEIDop.gebiedsmarkering">Vlak</meta:user-defined>
    <meta:user-defined meta:name="DC.title">Aanvraag vergunning voor bouwen van een 2 onder 1 kap woning, K Nieuwenhuizenstraat thv 13 7161VA Neede</meta:user-defined>
    <meta:user-defined meta:name="DCTERMS.W3CDTF/DCTERMS.available">2024-11-25</meta:user-defined>
    <meta:user-defined meta:name="DCTERMS.W3CDTF/OVERHEIDop.jaargang">2024</meta:user-defined>
    <meta:user-defined meta:name="OVERHEIDop.publicationIssue">494238</meta:user-defined>
    <meta:user-defined meta:name="OVERHEIDop.GmbID/DC.identifier">gmb-2024-494238</meta:user-defined>
    <meta:user-defined meta:name="OVERHEIDop.versieInformatie"/>
  </office:meta>
</office:document-meta>
</file>