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tal, het plaatsen van sleufsilo's en het wijzigen van diersoorten en aantallen aan Polsteeg 2 te De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stal, het plaatsen van sleufsilo's en het wijzigen van diersoorten en aantallen (Bouwactiviteit (omgevingsplan), Bouwactiviteit (technisch), Natura 2000-activiteit, Veehouderij), Polsteeg 2, 4158 LD, in Deil (16-11-2024) (geen bezwaar mogelijk), ODR241510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94223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23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23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15109</meta:user-defined>
    <dc:language>nl</dc:language>
    <meta:user-defined meta:name="OVERHEIDop.locatietype/OVERHEIDop.gebiedsmarkering">Adres</meta:user-defined>
    <meta:user-defined meta:name="DC.title">Aanvraag vergunning voor het bouwen van een stal, het plaatsen van sleufsilo's en het wijzigen van diersoorten en aantallen aan Polsteeg 2 te Deil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4223</meta:user-defined>
    <meta:user-defined meta:name="OVERHEIDop.GmbID/DC.identifier">gmb-2024-494223</meta:user-defined>
    <meta:user-defined meta:name="OVERHEIDop.versieInformatie"/>
  </office:meta>
</office:document-meta>
</file>