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Strijpesingel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Strijpesingel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 parkeerplaats aan de Strijpesingel 76, ter hoogte van pand nummer 76,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17 november 2024</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J. van Maaren</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92391</text:span><text:line-break/><text:date style:data-style-name="dag" text:fixed="true" text:date-value="2024-11-22"/><text:line-break/><text:date style:data-style-name="jaar" text:fixed="true" text:date-value="2024-11-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2391</text:span><text:date style:data-style-name="nicedate" text:fixed="true" text:date-value="2024-11-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2391</text:span><text:date style:data-style-name="nicedate" text:fixed="true" text:date-value="2024-11-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8/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 - Gehandicaptenparkeerplaats op kenteken - Strijpesingel, ter hoogte van pand nummer 76</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Strijpesingel (ROTTERDAM)</meta:user-defined>
    <meta:user-defined meta:name="DCTERMS.W3CDTF/DCTERMS.available">2024-11-22</meta:user-defined>
    <meta:user-defined meta:name="OVERHEIDop.externeBijlage">schouwtekening|exb-2024-44456</meta:user-defined>
    <meta:user-defined meta:name="DCTERMS.W3CDTF/OVERHEIDop.jaargang">2024</meta:user-defined>
    <meta:user-defined meta:name="OVERHEIDop.publicationIssue">492391</meta:user-defined>
    <meta:user-defined meta:name="OVERHEIDop.GmbID/DC.identifier">gmb-2024-492391</meta:user-defined>
    <meta:user-defined meta:name="OVERHEIDop.versieInformatie"/>
  </office:meta>
</office:document-meta>
</file>