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8 novem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november 2024 is een melding ontvangen waarvoor geen vergunningsplicht geldt voor de locatie Hoge Ham 49, 5104JB Dongen. De melding is geregistreerd onder zaaknummer Z2024-00001547. De melding betreft:</text:p>
            <text:p text:style-name="common-al">- Hoge Ham 49  asbest verwijderen, Dongen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89292</text:span><text:line-break/><text:date style:data-style-name="dag" text:fixed="true" text:date-value="2024-11-21"/><text:line-break/><text:date style:data-style-name="jaar" text:fixed="true" text:date-value="2024-11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9292</text:span><text:date style:data-style-name="nicedate" text:fixed="true" text:date-value="2024-11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89292</text:span><text:date style:data-style-name="nicedate" text:fixed="true" text:date-value="2024-11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8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547</meta:user-defined>
    <meta:user-defined meta:name="DCTERMS.abstract">Hoge Ham 49, 5104JB Dongen</meta:user-defined>
    <dc:language>nl</dc:language>
    <meta:user-defined meta:name="OVERHEIDop.locatietype/OVERHEIDop.gebiedsmarkering">Vlak</meta:user-defined>
    <meta:user-defined meta:name="DC.title">Ontvangst melding, : 18 november 2024</meta:user-defined>
    <meta:user-defined meta:name="DCTERMS.W3CDTF/DCTERMS.available">2024-11-21</meta:user-defined>
    <meta:user-defined meta:name="DCTERMS.W3CDTF/OVERHEIDop.jaargang">2024</meta:user-defined>
    <meta:user-defined meta:name="OVERHEIDop.publicationIssue">489292</meta:user-defined>
    <meta:user-defined meta:name="OVERHEIDop.GmbID/DC.identifier">gmb-2024-489292</meta:user-defined>
    <meta:user-defined meta:name="OVERHEIDop.versieInformatie"/>
  </office:meta>
</office:document-meta>
</file>