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kleine en middelgrote stookinstallatie voor standaard brandstoffen ten behoeve van het uitbreiden van de Soma Bakery aan Bellweg 29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Melding MBA / Bellweg 29, 6101 XA te Echt / Echt-Susteren / ingekomen 13 november 2024 / het plaatsen van kleine en middelgrote stookinstallatie voor standaard brandstoffen t.b.v. het uitbreiden van Soma Bakery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88380</text:span><text:line-break/><text:date style:data-style-name="dag" text:fixed="true" text:date-value="2024-11-21"/><text:line-break/><text:date style:data-style-name="jaar" text:fixed="true" text:date-value="2024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8380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8380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33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plaatsen van een kleine en middelgrote stookinstallatie voor standaard brandstoffen ten behoeve van het uitbreiden van de Soma Bakery aan Bellweg 29 te Echt</meta:user-defined>
    <meta:user-defined meta:name="DCTERMS.W3CDTF/DCTERMS.available">2024-11-21</meta:user-defined>
    <meta:user-defined meta:name="DCTERMS.W3CDTF/OVERHEIDop.jaargang">2024</meta:user-defined>
    <meta:user-defined meta:name="OVERHEIDop.publicationIssue">488380</meta:user-defined>
    <meta:user-defined meta:name="OVERHEIDop.GmbID/DC.identifier">gmb-2024-488380</meta:user-defined>
    <meta:user-defined meta:name="OVERHEIDop.versieInformatie"/>
  </office:meta>
</office:document-meta>
</file>