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enbare hoorzitting commissie bezwaarschriften 25 november 2024 gemeentehuis Heerenve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19.00 uur behandeling bezwaarschriften over de verleende omgevingsvergunning voor het realiseren van padelbanen in de skeelerbaan op de Abe Lenstraboulevard te Heerenveen</text:p>
            <text:p text:style-name="al"/>
            <text:p text:style-name="al">20.00 uur behandeling bezwaarschriften over de verleende omgevingsvergunning voor het plaatsen van een mast (t.b.v. telecommunicatie) op de locatie 8e wijk nabij nummer 1a Nieuwehorne</text:p>
            <text:p text:style-name="al"/>
            <text:p text:style-name="al"/>
            <text:p text:style-name="al">U kunt als toehoorder bij een hoorzitting aanwezig zijn door u te melden via bezwaar@heerenveen.nl. De datum en de tijden zijn onder voorbehoud.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85603</text:span><text:line-break/><text:date style:data-style-name="dag" text:fixed="true" text:date-value="2024-11-19"/><text:line-break/><text:date style:data-style-name="jaar" text:fixed="true" text:date-value="2024-11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85603</text:span><text:date style:data-style-name="nicedate" text:fixed="true" text:date-value="2024-11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85603</text:span><text:date style:data-style-name="nicedate" text:fixed="true" text:date-value="2024-11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30/xml/MC-DRP-OverigeInformatie-Web-CB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.TaxonomieBeleidsagendaDecentraal/OVERHEID.category">Bestuur | Organisatie en beleid</meta:user-defined>
    <meta:user-defined meta:name="DCTERMS.abstract">agenda openbare hoorzitting commissie bezwaarschriften gemeente Heerenveen op 25 november 2024</meta:user-defined>
    <dc:language>nl</dc:language>
    <meta:user-defined meta:name="OVERHEIDop.locatietype/OVERHEIDop.gebiedsmarkering">Gemeente</meta:user-defined>
    <meta:user-defined meta:name="DC.title">Openbare hoorzitting commissie bezwaarschriften 25 november 2024 gemeentehuis Heerenveen</meta:user-defined>
    <meta:user-defined meta:name="DCTERMS.W3CDTF/DCTERMS.available">2024-11-19</meta:user-defined>
    <meta:user-defined meta:name="DCTERMS.W3CDTF/OVERHEIDop.jaargang">2024</meta:user-defined>
    <meta:user-defined meta:name="OVERHEIDop.publicationIssue">485603</meta:user-defined>
    <meta:user-defined meta:name="OVERHEIDop.GmbID/DC.identifier">gmb-2024-485603</meta:user-defined>
    <meta:user-defined meta:name="OVERHEIDop.versieInformatie"/>
  </office:meta>
</office:document-meta>
</file>