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Enterij 13, 1906BX Limmen, het bouwen van een erker en het wijzigen van een dakkapel en de entree, datum ontvangst 26 januari 2024 (Z2024-000004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de aanvraag van de vergunning?</text:span>
          </text:p>
            <text:p text:style-name="common-al">Dan adviseren wij om het plan met de aanvrager te bespreken. U kunt ook bij ons de aanvraag van de vergunning bekijken en hierover vragen st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48545</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545</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545</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bouwen</meta:user-defined>
    <meta:user-defined meta:name="OVERHEIDop.referentienummer">Rx.Mission zaak Z2024-00000435</meta:user-defined>
    <meta:user-defined meta:name="DCTERMS.abstract">Enterij 13, 1906BX Limmen, het bouwen van een erker en het wijzigen van een dakkapel en de entree, datum ontvangst 26 januari 2024 (Z2024-00000435)</meta:user-defined>
    <dc:language>nl</dc:language>
    <meta:user-defined meta:name="OVERHEIDop.locatietype/OVERHEIDop.gebiedsmarkering">Vlak</meta:user-defined>
    <meta:user-defined meta:name="DC.title">Gemeente Castricum, ontvangen aanvraag omgevingsvergunning, Enterij 13, 1906BX Limmen, het bouwen van een erker en het wijzigen van een dakkapel en de entree, datum ontvangst 26 januari 2024 (Z2024-00000435)</meta:user-defined>
    <meta:user-defined meta:name="DCTERMS.W3CDTF/DCTERMS.available">2024-01-31</meta:user-defined>
    <meta:user-defined meta:name="DCTERMS.W3CDTF/OVERHEIDop.jaargang">2024</meta:user-defined>
    <meta:user-defined meta:name="OVERHEIDop.publicationIssue">48545</meta:user-defined>
    <meta:user-defined meta:name="OVERHEIDop.GmbID/DC.identifier">gmb-2024-48545</meta:user-defined>
    <meta:user-defined meta:name="OVERHEIDop.versieInformatie"/>
  </office:meta>
</office:document-meta>
</file>