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genomen wijziging omgevingsplan Trije Terpen Súd </text:p>
      <text:section text:name="regeling_id1-3-2" text:style-name="regeling">
        <text:section text:name="aanhef_id1-3-2-1" text:style-name="aanhef">
          <text:section text:name="preambule_id1-3-2-1-1" text:style-name="preambule">
            <text:p text:style-name="al">De gemeente bereidt een wijziging van het omgevingsplan voor, met als doel de bouw van circa 170 woningen in het zuidwesten van Dokkum, ten zuiden van de wijk De Trije Terpen. De beoogde woningbouwlocatie, genaamd Trije Terpen Súd, sluit aan bij de woningbehoefte van de regiostad Dokkum. Het initiatief voorziet in de bouw van verschillende typen woningen, zodat verschillende doelgroepen worden bediend.</text:p>
            <text:p text:style-name="al"/>
            <text:p text:style-name="al">
            <text:span text:style-name="nadrukvet">Participatie</text:span>
          </text:p>
            <text:p text:style-name="al">In het kader van participatie worden omwonenden en belanghebbenden door de initiatiefnemer de komende tijd meegenomen in de planvoorbereiding. Van reacties uit de omgeving zal verslag worden gedaan door de initiatiefnemer. Dat verslag wordt meegenomen in de verdere planvorming. </text:p>
            <text:p text:style-name="al"/>
            <text:p text:style-name="al">
            <text:span text:style-name="nadrukvet">Vervolg</text:span>
          </text:p>
            <text:p text:style-name="al">Vervolgens zal een ontwerpbesluit van het omgevingsplan worden opgesteld. Via de gebruikelijke wijze zal volgend jaar bekend worden gemaakt wanneer het ontwerpplan ter inzage ligt.</text:p>
            <text:p text:style-name="al"/>
            <text:p text:style-name="al">Op dit moment liggen er nog geen stukken ter inzage en kunnen er geen zienswijzen bij de gemeente worden ingediend.</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ondertekening_id1-3-2-3-1">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84175</text:span><text:line-break/><text:date style:data-style-name="dag" text:fixed="true" text:date-value="2024-11-20"/><text:line-break/><text:date style:data-style-name="jaar" text:fixed="true" text:date-value="2024-11-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4175</text:span><text:date style:data-style-name="nicedate" text:fixed="true" text:date-value="2024-11-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84175</text:span><text:date style:data-style-name="nicedate" text:fixed="true" text:date-value="2024-11-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30/xml/MC-DRP-OverigeInformatie-Web-CB.xml</meta:user-defined>
    <meta:user-defined meta:name="OVERHEID.Gemeente/DC.creator">Noardeast-Fryslân</meta:user-defined>
    <meta:user-defined meta:name="OVERHEID.Informatietype/DC.type">officiële publicatie</meta:user-defined>
    <meta:user-defined meta:name="OVERHEIDop.Rubriek/DC.type">overige overheidsinformatie</meta:user-defined>
    <meta:user-defined meta:name="OVERHEID.Gemeente/OVERHEID.authority">Noardeast-Fryslân</meta:user-defined>
    <meta:user-defined meta:name="OVERHEID.Gemeente/DCTERMS.publisher">Noardeast-Fryslâ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Voorgenomen wijziging omgevingsplan Trije Terpen Súd</meta:user-defined>
    <meta:user-defined meta:name="DCTERMS.W3CDTF/DCTERMS.available">2024-11-20</meta:user-defined>
    <meta:user-defined meta:name="DCTERMS.W3CDTF/OVERHEIDop.jaargang">2024</meta:user-defined>
    <meta:user-defined meta:name="OVERHEIDop.publicationIssue">484175</meta:user-defined>
    <meta:user-defined meta:name="OVERHEIDop.GmbID/DC.identifier">gmb-2024-484175</meta:user-defined>
    <meta:user-defined meta:name="OVERHEIDop.versieInformatie"/>
  </office:meta>
</office:document-meta>
</file>