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ikkelkader logiesaccommodaties vastgestel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Het college van burgemeester en wethouders van Noardeast-Fryslân maakt bekend dat de gemeenteraad op 19 september 2024 het ‘Ontwikkelkader logiesaccommodaties gemeente Noardeast-Fryslân’ heeft vastgesteld.</text:p>
            <text:p text:style-name="al"/>
            <text:p text:style-name="al">
            <text:span text:style-name="nadrukvet">Wat regelt het Ontwikkelkader logiesaccommodaties?</text:span>
          </text:p>
            <text:p text:style-name="al">In gemeente Noardeast-Fryslân is het (inkomend) toerisme flink gestegen. Dit is ook terug te zien in het aantal aanvragen voor het realiseren van overnachtingsmogelijkheden. Denk aan een Bed &amp; Breakfast, kamperen bij de boer, groepsaccommodaties of kleine vakantieparken. Het is gewenst om een eenduidig beleid met duidelijke regels vast te stellen. De gemeente Noardeast-Fryslân wil zich verder ontwikkelen als een prettige verblijfsbestemming met ruimte voor ontwikkelingen. Daarbij willen we de kernwaarden van onze mooie gemeente in het oog houden. Ook willen we ervoor zorgen dat het toenemende toerisme niet ten koste gaat van de leefbaarheid en zijn er belangen die elkaar kunnen versterken. Denk hierbij aan economie, leefbaarheid, volkshuisvesting, duurzaamheid, de natuur en het landschap.</text:p>
            <text:p text:style-name="al"/>
            <text:p text:style-name="al">
            <text:span text:style-name="nadrukvet">Het Ontwikkelkader logiesaccommodaties inzien?</text:span>
          </text:p>
            <text:p text:style-name="al">U kunt het participatiebeleid bekijken op de website van de gemeente <text:a xlink:href="https://www.noardeast-fryslan.nl/plannen-ter-inzage" xlink:type="simple">https://www.noardeast-fryslan.nl/plannen-ter-inzage</text:a>, onder het kopje ‘Overige plannen en besluiten’.</text:p>
            <text:p text:style-name="al"/>
            <text:p text:style-name="al">
            <text:span text:style-name="nadrukvet">Heeft u vragen?</text:span>
          </text:p>
            <text:p text:style-name="al">Neem dan contact op met de gemeente via telefoonnummer (0519) 29 88 88.</text:p>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3969</text:span><text:line-break/><text:date style:data-style-name="dag" text:fixed="true" text:date-value="2024-11-20"/><text:line-break/><text:date style:data-style-name="jaar" text:fixed="true" text:date-value="2024-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69</text:span><text:date style:data-style-name="nicedate" text:fixed="true" text:date-value="2024-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69</text:span><text:date style:data-style-name="nicedate" text:fixed="true" text:date-value="2024-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ikkelkader logiesaccommodaties vastgesteld</meta:user-defined>
    <meta:user-defined meta:name="DCTERMS.W3CDTF/DCTERMS.available">2024-11-20</meta:user-defined>
    <meta:user-defined meta:name="DCTERMS.W3CDTF/OVERHEIDop.jaargang">2024</meta:user-defined>
    <meta:user-defined meta:name="OVERHEIDop.publicationIssue">483969</meta:user-defined>
    <meta:user-defined meta:name="OVERHEIDop.GmbID/DC.identifier">gmb-2024-483969</meta:user-defined>
    <meta:user-defined meta:name="OVERHEIDop.versieInformatie"/>
  </office:meta>
</office:document-meta>
</file>