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leidsregels logiesaccommodaties gemeente Noardeast-Fryslân 2024</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regeling-sluiting_id1-3-2-3" text:style-name="regeling-sluiting">
          <text:section text:name="slotformulering_id1-3-2-3-1" text:style-name="slotformulering">
            <text:p text:style-name="al">Burgemeester en wethouders van Noardeast-Fryslân maken bekend dat het college op 5 november 2024 de beleidsregel logiesaccommodaties heeft vastgesteld. </text:p>
            <text:p text:style-name="al"/>
            <text:p text:style-name="al">
            <text:span text:style-name="nadrukvet">Waar gaat de beleidsregel over?</text:span>
          </text:p>
            <text:p text:style-name="al">De beleidsregels zijn opgesteld om aanvragen voor een omgevingsvergunning voor logiesaccommodaties eenduidig te kunnen beoordelen. Hierbij gaat het zowel om initiatieven op bestaande locaties (uitbreiding en/of verbreding van aanbod) als om initiatieven op nieuwe plekken. De beleidsregels zijn gebaseerd op het Ontwikkelkader logiesaccommodaties, het beleidskader. Het beleid is vooral gericht op het stimuleren van de ontwikkeling van kleinschalige logies.</text:p>
            <text:p text:style-name="al"/>
            <text:p text:style-name="al">
            <text:span text:style-name="nadrukvet">De beleidsregel inzien? </text:span>
          </text:p>
            <text:p text:style-name="al">U vindt de beleidsregel op <text:a xlink:href="https://www.officielebekendmakingen.nl" xlink:type="simple">https://www.officielebekendmakingen.nl</text:a> en op de website van de gemeente <text:a xlink:href="https://www.noardeast-fryslan.nl/plannen-noardeast-fryslan-ter-inzage" xlink:type="simple">https://www.noardeast-fryslan.nl/plannen-noardeast-fryslan-ter-inzage</text:a>, onder ‘Overige plannen en besluiten’.</text:p>
            <text:p text:style-name="al"/>
            <text:p text:style-name="al">
            <text:span text:style-name="nadrukvet">Heeft u vragen?</text:span>
          </text:p>
            <text:p text:style-name="al">Neem dan contact op met het cluster Omjouwing en Ekonomy, via telefoonnummer (0519) 29 88 88.</text:p>
            <text:p text:style-name="al"/>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83945</text:span><text:line-break/><text:date style:data-style-name="dag" text:fixed="true" text:date-value="2024-11-20"/><text:line-break/><text:date style:data-style-name="jaar" text:fixed="true" text:date-value="2024-1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3945</text:span><text:date style:data-style-name="nicedate" text:fixed="true" text:date-value="2024-1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3945</text:span><text:date style:data-style-name="nicedate" text:fixed="true" text:date-value="2024-1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0/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Kennisgeving beleidsregels logiesaccommodaties gemeente Noardeast-Fryslân 2024</meta:user-defined>
    <meta:user-defined meta:name="DCTERMS.W3CDTF/DCTERMS.available">2024-11-20</meta:user-defined>
    <meta:user-defined meta:name="DCTERMS.W3CDTF/OVERHEIDop.jaargang">2024</meta:user-defined>
    <meta:user-defined meta:name="OVERHEIDop.publicationIssue">483945</meta:user-defined>
    <meta:user-defined meta:name="OVERHEIDop.GmbID/DC.identifier">gmb-2024-483945</meta:user-defined>
    <meta:user-defined meta:name="OVERHEIDop.versieInformatie"/>
  </office:meta>
</office:document-meta>
</file>