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Zadelmakerslaan 30 2012CW Haarlem, 0392-2024-0159127, het verduurzamen van een VVE dak met 100mm Pir isolatie, ontvangen op 13-11-2024</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482140</text:span><text:line-break/><text:date style:data-style-name="dag" text:fixed="true" text:date-value="2024-11-15"/><text:line-break/><text:date style:data-style-name="jaar" text:fixed="true" text:date-value="2024-11-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82140</text:span><text:date style:data-style-name="nicedate" text:fixed="true" text:date-value="2024-11-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82140</text:span><text:date style:data-style-name="nicedate" text:fixed="true" text:date-value="2024-11-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4-0159127</meta:user-defined>
    <meta:user-defined meta:name="DCTERMS.abstract">het verduurzamen van een VVE dak met 100mm Pir isolatie</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Zadelmakerslaan 30 2012CW Haarlem, 0392-2024-0159127, het verduurzamen van een VVE dak met 100mm Pir isolatie, ontvangen op 13-11-2024</meta:user-defined>
    <meta:user-defined meta:name="DCTERMS.W3CDTF/DCTERMS.available">2024-11-15</meta:user-defined>
    <meta:user-defined meta:name="DCTERMS.W3CDTF/OVERHEIDop.jaargang">2024</meta:user-defined>
    <meta:user-defined meta:name="OVERHEIDop.publicationIssue">482140</meta:user-defined>
    <meta:user-defined meta:name="OVERHEIDop.GmbID/DC.identifier">gmb-2024-482140</meta:user-defined>
    <meta:user-defined meta:name="OVERHEIDop.versieInformatie"/>
  </office:meta>
</office:document-meta>
</file>