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BOOGLAAN 2, CARILLONLAAN 2 en 12, LAAN VAN VOORBURG 66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Booglaan 2, Carillonlaan 2 en 12, Laan van Voorburg 66 Vught, vastleggen brandveiligheidsconcept (gelijkwaardigheid) gebouw Vijverhof, Z22 - 252965.</text:p>
            <text:p text:style-name="common-al"/>
            <text:p text:style-name="common-al">De vergunning is verzonden op 24 jan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8036</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36</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36</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 BOOGLAAN 2, CARILLONLAAN 2 en 12, LAAN VAN VOORBURG 66 VUGHT</meta:user-defined>
    <meta:user-defined meta:name="DCTERMS.W3CDTF/DCTERMS.available">2024-01-31</meta:user-defined>
    <meta:user-defined meta:name="DCTERMS.W3CDTF/OVERHEIDop.jaargang">2024</meta:user-defined>
    <meta:user-defined meta:name="OVERHEIDop.publicationIssue">48036</meta:user-defined>
    <meta:user-defined meta:name="OVERHEIDop.GmbID/DC.identifier">gmb-2024-48036</meta:user-defined>
    <meta:user-defined meta:name="OVERHEIDop.versieInformatie"/>
  </office:meta>
</office:document-meta>
</file>