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TH OM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Het Goorke 31, 4906 CZ Oosterhout, Het Goorke 33, 4906 CZ Oosterhout, goorke 31 oosterhout,</text:span> Het Goorke 31 en 33 het wijzigen van de bestemming toevoegen 2.0   (1041079 verzonden 12-11-2024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479102</text:span><text:line-break/><text:date style:data-style-name="dag" text:fixed="true" text:date-value="2024-11-14"/><text:line-break/><text:date style:data-style-name="jaar" text:fixed="true" text:date-value="2024-1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9102</text:span><text:date style:data-style-name="nicedate" text:fixed="true" text:date-value="2024-1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9102</text:span><text:date style:data-style-name="nicedate" text:fixed="true" text:date-value="2024-1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9/xml/MC-DRP-OmgevingsvergunningAfhandelingplan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041079</meta:user-defined>
    <dc:language>nl</dc:language>
    <meta:user-defined meta:name="DC.title">OTH OMG</meta:user-defined>
    <meta:user-defined meta:name="OVERHEIDop.locatietype/OVERHEIDop.gebiedsmarkering">GeometrieRef</meta:user-defined>
    <meta:user-defined meta:name="DCTERMS.W3CDTF/DCTERMS.available">2024-11-14</meta:user-defined>
    <meta:user-defined meta:name="DCTERMS.W3CDTF/OVERHEIDop.jaargang">2024</meta:user-defined>
    <meta:user-defined meta:name="OVERHEIDop.externeBijlage">afwijkvergunning|exb-2024-43259</meta:user-defined>
    <meta:user-defined meta:name="OVERHEIDop.publicationIssue">479102</meta:user-defined>
    <meta:user-defined meta:name="OVERHEIDop.GmbID/DC.identifier">gmb-2024-479102</meta:user-defined>
    <meta:user-defined meta:name="OVERHEIDop.versieInformatie"/>
  </office:meta>
</office:document-meta>
</file>