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Gasthuislaan 123 2013TA Haarlem, 0392-2024-0128794, het bouwen van een uitbouw op de beganegrond (na sloop bestaande aanbouw), het recht optrekken van de 1e verdieping aan de achterzijde en het plaatsen van dakramen aan de voorzijde, verzonden 12-11-2024</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79016</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9016</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9016</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0/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128794</meta:user-defined>
    <meta:user-defined meta:name="DCTERMS.abstract">zie voor omschrijving de toelichting hieronder</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Gasthuislaan 123 2013TA Haarlem, 0392-2024-0128794, het bouwen van een uitbouw op de beganegrond (na sloop bestaande aanbouw), het recht optrekken van de 1e verdieping aan de achterzijde en het plaatsen van dakramen aan de voorzijde, verzonden 12-11-2024</meta:user-defined>
    <meta:user-defined meta:name="DCTERMS.W3CDTF/DCTERMS.available">2024-11-14</meta:user-defined>
    <meta:user-defined meta:name="DCTERMS.W3CDTF/OVERHEIDop.jaargang">2024</meta:user-defined>
    <meta:user-defined meta:name="OVERHEIDop.publicationIssue">479016</meta:user-defined>
    <meta:user-defined meta:name="OVERHEIDop.GmbID/DC.identifier">gmb-2024-479016</meta:user-defined>
    <meta:user-defined meta:name="OVERHEIDop.versieInformatie"/>
  </office:meta>
</office:document-meta>
</file>