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INGEKOMEN AANVRAAG OMGEVINGVERGUNNING BOUWEN- VAN HOUWELINGENPLANTSOEN 7 VUGHT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list text:style-name="id1-3-2-1-1-2">
              <text:list-item text:style-override="id1-3-2-1-1-2-1">
                <text:number>•</text:number>
                <text:p text:style-name="al">Van Houwelingenplantsoen 7 Vught, aanleggen van een zwembad, Z24-284170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77746</text:span><text:line-break/><text:date style:data-style-name="dag" text:fixed="true" text:date-value="2024-11-20"/><text:line-break/><text:date style:data-style-name="jaar" text:fixed="true" text:date-value="2024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7746</text:span><text:date style:data-style-name="nicedate" text:fixed="true" text:date-value="2024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7746</text:span><text:date style:data-style-name="nicedate" text:fixed="true" text:date-value="2024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4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VERGUNNING BOUWEN- VAN HOUWELINGENPLANTSOEN 7 VUGHT</meta:user-defined>
    <meta:user-defined meta:name="DCTERMS.W3CDTF/DCTERMS.available">2024-11-20</meta:user-defined>
    <meta:user-defined meta:name="DCTERMS.W3CDTF/OVERHEIDop.jaargang">2024</meta:user-defined>
    <meta:user-defined meta:name="OVERHEIDop.publicationIssue">477746</meta:user-defined>
    <meta:user-defined meta:name="OVERHEIDop.GmbID/DC.identifier">gmb-2024-477746</meta:user-defined>
    <meta:user-defined meta:name="OVERHEIDop.versieInformatie"/>
  </office:meta>
</office:document-meta>
</file>