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vervangende) vrijstaande woning aan Mastlanddreef 5 4841KJ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list text:style-name="id1-3-2-1-1-2">
              <text:list-item text:style-override="id1-3-2-1-1-2-1">
                <text:number>-</text:number>
                <text:p text:style-name="al"/>
                <text:p text:style-name="al">Omgevingsplanactiviteit bouwwerken</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2-10-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631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76650</text:span><text:line-break/><text:date style:data-style-name="dag" text:fixed="true" text:date-value="2024-11-13"/><text:line-break/><text:date style:data-style-name="jaar" text:fixed="true" text:date-value="2024-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6650</text:span><text:date style:data-style-name="nicedate" text:fixed="true" text:date-value="2024-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6650</text:span><text:date style:data-style-name="nicedate" text:fixed="true" text:date-value="2024-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6317</meta:user-defined>
    <meta:user-defined meta:name="DCTERMS.abstract">het bouwen van een (vervangende) vrijstaande woning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vervangende) vrijstaande woning aan Mastlanddreef 5 4841KJ Prinsenbeek</meta:user-defined>
    <meta:user-defined meta:name="DCTERMS.W3CDTF/DCTERMS.available">2024-11-13</meta:user-defined>
    <meta:user-defined meta:name="DCTERMS.W3CDTF/OVERHEIDop.jaargang">2024</meta:user-defined>
    <meta:user-defined meta:name="OVERHEIDop.publicationIssue">476650</meta:user-defined>
    <meta:user-defined meta:name="OVERHEIDop.GmbID/DC.identifier">gmb-2024-476650</meta:user-defined>
    <meta:user-defined meta:name="OVERHEIDop.versieInformatie"/>
  </office:meta>
</office:document-meta>
</file>