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rste Van der Helststraat 51-1 1073AD Amsterdam, Eerste Van der Helststraat 51-3 1073A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bestaande kunststof kozijnen door nieuwe houten kozijnen ten behoeve van de woonfuncties</text:p>
            <text:p text:style-name="common-al">Zaakadres: Eerste Van der Helststraat 51-1 1073AD Amsterdam, Eerste Van der Helststraat 51-3 1073AD Amsterdam</text:p>
            <text:p text:style-name="common-al">Datum ontvangst: 31-10-2024</text:p>
            <text:p text:style-name="common-al">Zaaknummer: Z2024-035146</text:p>
            <text:p text:style-name="common-al">DSO-nummer: 202410310067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6408</text:span><text:line-break/><text:date style:data-style-name="dag" text:fixed="true" text:date-value="2024-11-13"/><text:line-break/><text:date style:data-style-name="jaar" text:fixed="true" text:date-value="2024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6408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6408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35146</meta:user-defined>
    <meta:user-defined meta:name="DCTERMS.abstract">vervangen van de bestaande kunststof kozijnen door nieuwe houten kozijnen ten behoeve van de woonfunctie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Eerste Van der Helststraat 51-1 1073AD Amsterdam, Eerste Van der Helststraat 51-3 1073AD Amsterdam</meta:user-defined>
    <meta:user-defined meta:name="DCTERMS.W3CDTF/DCTERMS.available">2024-11-13</meta:user-defined>
    <meta:user-defined meta:name="DCTERMS.W3CDTF/OVERHEIDop.jaargang">2024</meta:user-defined>
    <meta:user-defined meta:name="OVERHEIDop.publicationIssue">476408</meta:user-defined>
    <meta:user-defined meta:name="OVERHEIDop.GmbID/DC.identifier">gmb-2024-476408</meta:user-defined>
    <meta:user-defined meta:name="OVERHEIDop.versieInformatie"/>
  </office:meta>
</office:document-meta>
</file>