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Oude Zijlvest 6B 2011VR Haarlem, 0392-2024-0156787, het uitvoeren van diverse werkzaamheden, ontvangen op 07-11-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75402</text:span><text:line-break/><text:date style:data-style-name="dag" text:fixed="true" text:date-value="2024-11-12"/><text:line-break/><text:date style:data-style-name="jaar" text:fixed="true" text:date-value="2024-1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5402</text:span><text:date style:data-style-name="nicedate" text:fixed="true" text:date-value="2024-1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5402</text:span><text:date style:data-style-name="nicedate" text:fixed="true" text:date-value="2024-1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156787</meta:user-defined>
    <meta:user-defined meta:name="DCTERMS.abstract">het uitvoeren van diverse werkzaamhed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Oude Zijlvest 6B 2011VR Haarlem, 0392-2024-0156787, het uitvoeren van diverse werkzaamheden, ontvangen op 07-11-2024</meta:user-defined>
    <meta:user-defined meta:name="DCTERMS.W3CDTF/DCTERMS.available">2024-11-12</meta:user-defined>
    <meta:user-defined meta:name="DCTERMS.W3CDTF/OVERHEIDop.jaargang">2024</meta:user-defined>
    <meta:user-defined meta:name="OVERHEIDop.publicationIssue">475402</meta:user-defined>
    <meta:user-defined meta:name="OVERHEIDop.GmbID/DC.identifier">gmb-2024-475402</meta:user-defined>
    <meta:user-defined meta:name="OVERHEIDop.versieInformatie"/>
  </office:meta>
</office:document-meta>
</file>