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activiteit (omgevingsplan): Louwdijk 47, Blijham, bouwen overkapping, datum: 13 januari 2024.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47444</text:span><text:line-break/><text:date style:data-style-name="dag" text:fixed="true" text:date-value="2024-01-30"/><text:line-break/><text:date style:data-style-name="jaar" text:fixed="true" text:date-value="2024-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444</text:span><text:date style:data-style-name="nicedate" text:fixed="true" text:date-value="2024-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444</text:span><text:date style:data-style-name="nicedate" text:fixed="true" text:date-value="2024-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omgevingsvergunning bouwactiviteit (omgevingsplan): Louwdijk 47, Blijham, bouwen overkapping, datum: 13 januari 2024.</meta:user-defined>
    <meta:user-defined meta:name="DCTERMS.W3CDTF/DCTERMS.available">2024-01-30</meta:user-defined>
    <meta:user-defined meta:name="DCTERMS.W3CDTF/OVERHEIDop.jaargang">2024</meta:user-defined>
    <meta:user-defined meta:name="OVERHEIDop.publicationIssue">47444</meta:user-defined>
    <meta:user-defined meta:name="OVERHEIDop.GmbID/DC.identifier">gmb-2024-47444</meta:user-defined>
    <meta:user-defined meta:name="OVERHEIDop.versieInformatie"/>
  </office:meta>
</office:document-meta>
</file>