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3i11065856-f1b1-4a01-94ee-a97d399f222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5">
      <text:list-level-style-bullet text:bullet-char="-" text:level="1">
        <style:list-level-properties text:min-label-width="10mm"/>
      </text:list-level-style-bullet>
    </text:list-style>
    <text:list-style style:name="id1-3-2-1-3-4-16">
      <text:list-level-style-bullet text:bullet-char="-" text:level="1">
        <style:list-level-properties text:min-label-width="10mm"/>
      </text:list-level-style-bullet>
    </text:list-style>
    <text:list-style style:name="id1-3-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Kavinksbosch 26 te Susteren </text:p>
      <text:section text:name="regeling_id1-3-2" text:style-name="regeling">
        <text:section text:name="aanhef_id1-3-2-1" text:style-name="aanhef">
          <text:section text:name="context_id1-3-2-1-1" text:style-name="context">
            <text:p text:style-name="context.al">VB/Z24/172992</text:p>
            <text:p text:style-name="context_bottom"/>
          </text:section>
          <text:p text:style-name="aanhef_wie">Burgemeester en Wethouders van de gemeente Echt-Susteren;</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lid 1 onder d van de Wegenverkeerswet 1994, op grond waarvan het college van burgemeester en wethouders van de gemeente Echt-Susteren bevoegd is dit verkeersbesluit te nemen, nu de Kavinksbosch te Susteren in beheer is bij de gemeente Echt-Susteren;</text:p>
              </text:list-item>
              <text:list-item text:style-override="id1-3-2-1-3-2-2">
                <text:number>-</text:number>
                <text:p text:style-name="al">Het Mandaat-, machtigings- en volmachtbesluit Echt-Susteren 2024, gepubliceerd op 5 maart 2024, op grond waarvan deze bevoegdheid is gemandateerd aan de teamleider Beheer Openbare Ruimte;</text:p>
              </text:list-item>
              <text:list-item text:style-override="id1-3-2-1-3-2-3">
                <text:number>-</text:number>
                <text:p text:style-name="al">Artikel 15 lid 1 Wegenverkeerswet 1994 ingevolge waarvan de plaatsing of verwijdering van de bij algemene maatregel van bestuur aangewezen verkeerstekens en onderborden, voor zover daardoor een gebod of verbod ontstaat of wordt gewijzigd, geschiedt krachtens een verkeersbesluit;</text:p>
              </text:list-item>
              <text:list-item text:style-override="id1-3-2-1-3-2-4">
                <text:number>-</text:number>
                <text:p text:style-name="al">Artikel 12 onder a van het Besluit Administratieve Bepalingen inzake het Wegverkeer inhoudende dat de plaatsing van de verkeersborden E06 conform bijlage 1 behorende bij het Reglement Verkeersregels en Verkeerstekens 1990 geschiedt krachtens een verkeersbesluit;</text:p>
              </text:list-item>
              <text:list-item text:style-override="id1-3-2-1-3-2-5">
                <text:number>-</text:number>
                <text:p text:style-name="al">Artikel 14 van het Besluit Administratieve Bepalingen inzake het Wegverkeer, op grond waarvan de plaatsing van onderborden (OB309), zoals bedoeld in artikel 8 lid 2 en 3 van het Besluit Administratieve Bepalingen inzake het Wegverkeer, in het betrokken verkeersbesluit tot uitdrukking dient te worden gebracht;</text:p>
              </text:list-item>
              <text:list-item text:style-override="id1-3-2-1-3-2-6">
                <text:number>-</text:number>
                <text:p text:style-name="al">Artikel 21 van het Besluit Administratieve Bepalingen inzake het Wegverkeer ingevolge waarvan de motivering van het verkeersbesluit vermeldt welke doelstellingen met het verkeersbesluit worden beoogd en dat wordt aangegeven welke van de in artikel 2 lid 1 en 2 van de Wegenverkeerswet 1994 genoemde belangen ten grondslag liggen aan het verkeersbesluit;</text:p>
              </text:list-item>
              <text:list-item text:style-override="id1-3-2-1-3-2-7">
                <text:number>-</text:number>
                <text:p text:style-name="al">Artikel 24 onder a van het Besluit Administratieve Bepalingen inzake het Wegverkeer, op grond waarvan over deze maatregel overleg is gevoerd met de taakaccenthouder verkeer van het basisteam Echt van de politie Limburg District Noord en Midden-Limburg en dat deze een positief advies heeft afgegeven;</text:p>
              </text:list-item>
              <text:list-item text:style-override="id1-3-2-1-3-2-8">
                <text:number>-</text:number>
                <text:p text:style-name="al">Artikel 26 van het Besluit Administratieve Bepalingen inzake het Wegverkeer, waarin staat opgenomen dat de bekendmaking van verkeersbesluiten geschiedt op de in de artikelen 5 onderscheidenlijk 6 van de Bekendmakingswet bepaalde wijze.</text:p>
              </text:list-item>
            </text:list>
            <text:p text:style-name="considerans.al">
            <text:span text:style-name="nadrukvet">Overwegende:</text:span>
          </text:p>
            <text:list text:style-name="id1-3-2-1-3-4">
              <text:list-item text:style-override="id1-3-2-1-3-4-1">
                <text:number>-</text:number>
                <text:p text:style-name="al">Dat het college van burgemeester en wethouders op 21 oktober het verzoek om een kentekengebonden gehandicaptenparkeerplaats van aanvrager heeft ontvangen;</text:p>
              </text:list-item>
              <text:list-item text:style-override="id1-3-2-1-3-4-2">
                <text:number>-</text:number>
                <text:p text:style-name="al">Dat de aanvrager als inwoner van de gemeente Echt-Susteren staat geregistreerd in de Basisregistratie personen;</text:p>
              </text:list-item>
              <text:list-item text:style-override="id1-3-2-1-3-4-3">
                <text:number>-</text:number>
                <text:p text:style-name="al">Dat de aanvrager in het bezit is van een Europese gehandicaptenparkeerkaart voor bestuurders en beschikt over een motor- of invalidenvoertuig en een geldig rijbewijs; </text:p>
              </text:list-item>
              <text:list-item text:style-override="id1-3-2-1-3-4-4">
                <text:number>-</text:number>
                <text:p text:style-name="al">Dat de aanvrager geen parkeerplaats of stallingsmogelijkheid heeft op eigen terrein en het terrein is niet geschikt om er zelf een parkeerplaats aan te leggen;</text:p>
              </text:list-item>
              <text:list-item text:style-override="id1-3-2-1-3-4-5">
                <text:number>-</text:number>
                <text:p text:style-name="al">Dat de parkeerdruk in de straat waar de aanvrager woont dusdanig is dat in de directe omgeving van zijn woning op verschillende tijdstippen van de dag vaak geen parkeermogelijkheid is; </text:p>
              </text:list-item>
              <text:list-item text:style-override="id1-3-2-1-3-4-6">
                <text:number>-</text:number>
                <text:p text:style-name="al">Dat door de aanleg van de parkeerplaats de verkeersveiligheid en het doelmatig gebruik van de weg niet in het gedrang komt; </text:p>
              </text:list-item>
              <text:list-item text:style-override="id1-3-2-1-3-4-7">
                <text:number>-</text:number>
                <text:p text:style-name="al">Dat de loopafstand tussen de woning en locatie van de aan te wijzen gehandicaptenparkeerplaats op kenteken volgens de aanvrager medisch gezien haalbaar is; </text:p>
              </text:list-item>
              <text:list-item text:style-override="id1-3-2-1-3-4-8">
                <text:number>-</text:number>
                <text:p text:style-name="al">Dat het uit oogpunt van het zoveel mogelijk waarborgen van de vrijheid van het verkeer, waaronder de deelname door personen met een medische beperking, wenselijk en noodzakelijk is de kentekengebonden gehandicaptenparkeerplaats te realiseren op de locatie zoals aangegeven op de bijgevoegde situatietekening (artikel 2 lid 1 sub d van de Wegenverkeerswet 1994); </text:p>
              </text:list-item>
              <text:list-item text:style-override="id1-3-2-1-3-4-9">
                <text:number>-</text:number>
                <text:p text:style-name="al">Dat voor zover belanghebbenden nadelige gevolgen ondervinden van dit verkeersbesluit, deze niet onevenredig zijn in verhouding tot de met dit besluit te dienen doelen (artikel 3:4 lid 2 van de Algemene wet bestuursrecht); </text:p>
              </text:list-item>
              <text:list-item text:style-override="id1-3-2-1-3-4-10">
                <text:number>-</text:number>
                <text:p text:style-name="al">Dat de aanwijzing van de gehandicaptenparkeerplaats op kenteken plaatsvindt door het plaatsen van het verkeersbord E06 en onderbord OB309, met daarop het kenteken van het voertuig van de aanvrager;</text:p>
              </text:list-item>
              <text:list-item text:style-override="id1-3-2-1-3-4-11">
                <text:number>-</text:number>
                <text:p text:style-name="al">Dat het plaatsen van de genoemde borden maakt dat de parkeerplaats gereserveerd is voor het voertuig met het desbetreffende kenteken en tevens een parkeerverbod voor andere voertuigen aangeeft;</text:p>
              </text:list-item>
              <text:list-item text:style-override="id1-3-2-1-3-4-12">
                <text:number>-</text:number>
                <text:p text:style-name="al">Dat de houder van een gehandicaptenparkeerplaats op kenteken verplicht is om het voertuig met het juiste kenteken op de gehandicaptenparkeerplaats te parkeren en geen andere parkeerplaatsen in de omgeving te benutten; </text:p>
              </text:list-item>
              <text:list-item text:style-override="id1-3-2-1-3-4-13">
                <text:number>-</text:number>
                <text:p text:style-name="al">Dat indien door de gemeente geconstateerd wordt dat de aanvrager het voertuig niet op de daarvoor bestemde plaats parkeert, de gemeente gerechtigd is de gehandicaptenparkeerplaats op te heffen;</text:p>
              </text:list-item>
              <text:list-item text:style-override="id1-3-2-1-3-4-14">
                <text:number>-</text:number>
                <text:p text:style-name="al">Dat de houder van een gehandicaptenparkeerplaats op kenteken verplicht is wijzigingen in kenteken schriftelijk door te geven, evenals wanneer de gehandicaptenparkeerplaats opgeheven kan worden door bijvoorbeeld overlijden, het niet meer bezitten van een auto of een gehandicaptenparkeerkaart, of verhuizing;</text:p>
              </text:list-item>
              <text:list-item text:style-override="id1-3-2-1-3-4-15">
                <text:number>-</text:number>
                <text:p text:style-name="al">Dat het college van burgemeester en wethouders de gehandicaptenparkeerplaats kan opheffen, wanneer het verkeersbesluit of de houder van de gehandicaptenparkeerplaats op kenteken niet (meer) voldoet aan de voorwaarden om in aanmerking te komen voor deze gehandicaptenparkeerplaats, dan wel geen of onjuist gebruik wordt gemaakt van deze gehandicaptenparkeerplaats;</text:p>
              </text:list-item>
              <text:list-item text:style-override="id1-3-2-1-3-4-16">
                <text:number>-</text:number>
                <text:p text:style-name="al">Dat de houder van de gehandicaptenparkeerplaats op kenteken aansprakelijk blijft voor eventuele door hem, bij het gebruik van deze gehandicaptenparkeerplaats, toegebrachte schade aan eigendommen van de gemeente of derden. </text:p>
              </text:list-item>
            </text:list>
            <text:p text:style-name="considerans_bottom"/>
          </text:section>
          <text:section text:name="afkondiging_id1-3-2-1-4" text:style-name="afkondiging">
            <text:p text:style-name="afkondiging_top"/>
            <text:p text:style-name="al">
            <text:span text:style-name="nadrukvet">Besluiten:</text:span>
          </text:p>
            <text:list text:style-name="id1-3-2-1-4-2">
              <text:list-item text:style-override="id1-3-2-1-4-2-1">
                <text:number>1.</text:number>
                <text:p text:style-name="al">De kentekengebonden gehandicaptenparkeerplaats voor het voertuig van de bewoner van de woning aan de Kavinksbosch 26 te Susteren aan te wijzen, door middel van het plaatsen van het bord E06 van het Reglement Verkeersregels en Verkeerstekens 1990 en het onderbord OB309, waarop het kenteken van het voertuig van de aanvrager staat vermeld.</text:p>
              </text:list-item>
              <text:list-item text:style-override="id1-3-2-1-4-2-2">
                <text:number>2.</text:number>
                <text:p text:style-name="al">Het besluit uit te voeren zoals staat ingetekend op de situatietekening ‘Aanwijzen gehandicaptenparkeerplaats Kavinksbosch 26 te Susteren’ welke onlosmakelijk onderdeel uitmaakt van dit verkeersbesluit.</text:p>
              </text:list-item>
              <text:list-item text:style-override="id1-3-2-1-4-2-3">
                <text:number>3.</text:number>
                <text:p text:style-name="al">Dat aan het besluit legeskosten ad € 182,10 zijn verbonden welke kosten dienen te zijn voldaan voordat de plaatsing van de borden plaatsvindt.</text:p>
              </text:list-item>
            </text:list>
          </text:section>
        </text:section>
        <text:section text:name="regeling-tekst_id1-3-2-2" text:style-name="regeling-tekst">
          <text:section text:name="tekst_id1-3-2-2-1" text:style-name="tekst">
            <text:p text:style-name="last-al">Bijlage: situatietekening ‘Aanwijzen gehandicaptenparkeerplaats Kavinksbosch 26 te Susteren’</text:p>
            <text:p text:style-name="tekst_bottom"/>
          </text:section>
        </text:section>
        <text:section text:name="regeling-sluiting_id1-3-2-3" text:style-name="regeling-sluiting">
          <text:section text:name="gegeven_id1-3-2-3-1" text:style-name="gegeven">
            <text:p text:style-name="dagtekening">
            <text:span text:style-name="plaats"> Echt-Susteren, </text:span>
            <text:span text:style-name="datum">4 november 2024 </text:span>
          </text:p>
          </text:section>
          <text:section text:name="ondertekening_id1-3-2-3-2">
            <text:p><text:span text:style-name="functie">Burgemeester en wethouders van Echt - Susteren,</text:span></text:p>
            <text:p><text:span text:style-name="functie">krachtens mandaat,</text:span></text:p>
          </text:section>
          <text:section text:name="ondertekening_id1-3-2-3-3">
            <text:p><text:span text:style-name="functie">teamleider Beheer Openbare Ruimte</text:span></text:p>
          </text:section>
        </text:section>
        <text:section text:name="bezwaarschrift_id1-3-2-4" text:style-name="bezwaarschrift">
          <text:p text:style-name="bezwaarschrift_top"/>
          <text:p text:style-name="bezwaarschrift_al">
          <text:span text:style-name="nadrukvet">Bent u het niet eens met dit besluit?</text:span>
        </text:p>
          <text:p text:style-name="bezwaarschrift_al">Bent u het niet eens met dit besluit of heeft u vragen? Neem dan contact op met de contactpersoon die boven deze brief staat. We nemen dan samen met u het besluit door.</text:p>
          <text:p text:style-name="bezwaarschrift_al">Komen we er niet uit en bent u het niet eens met dit besluit, dan kunt u schriftelijk een bezwaarschrift indienen. Doe dit binnen zes weken na de dag waarop het besluit is verzonden. Dit is de wettelijke termijn. Daarna kunnen wij uw bezwaarschrift niet meer behandelen.</text:p>
          <text:p text:style-name="bezwaarschrift_al">
          <text:span text:style-name="nadrukvet">Stuur uw bezwaarschrift naar: </text:span>
        </text:p>
          <text:p text:style-name="bezwaarschrift_al">
          <text:span text:style-name="nadrukcur">Gemeente Echt-Susteren</text:span>
        </text:p>
          <text:p text:style-name="bezwaarschrift_al">
          <text:span text:style-name="nadrukcur">Postbus 450</text:span>
        </text:p>
          <text:p text:style-name="bezwaarschrift_al">
          <text:span text:style-name="nadrukcur">6100 AL Echt</text:span>
        </text:p>
          <text:p text:style-name="bezwaarschrift_al">U kunt het bezwaarschrift ook digitaal indienen. Ga dan naar: <text:a xlink:href="http://www.echt-susteren.nl" xlink:type="simple"><text:span text:style-name="nadrukondlijn">www.echt-susteren.nl</text:span></text:a>. U heeft hiervoor een elektronische handtekening nodig (DigiD). </text:p>
          <text:p text:style-name="bezwaarschrift_al">
          <text:span text:style-name="nadrukvet">In uw bezwaarschrift moet in ieder geval staan:</text:span>
        </text:p>
          <text:list text:style-name="id1-3-2-4-10">
            <text:list-item text:style-override="id1-3-2-4-10-1">
              <text:number>•</text:number>
              <text:p text:style-name="al">uw naam, adres en telefoonnummer;</text:p>
            </text:list-item>
            <text:list-item text:style-override="id1-3-2-4-10-2">
              <text:number>•</text:number>
              <text:p text:style-name="al">een duidelijke omschrijving van het besluit waartegen u bezwaar maakt (u kunt bijvoorbeeld de datum en ons kenmerk van het besluit vermelden of een kopie meesturen);</text:p>
            </text:list-item>
            <text:list-item text:style-override="id1-3-2-4-10-3">
              <text:number>•</text:number>
              <text:p text:style-name="al">de reden waarom u bezwaar maakt;</text:p>
            </text:list-item>
            <text:list-item text:style-override="id1-3-2-4-10-4">
              <text:number>•</text:number>
              <text:p text:style-name="al">de datum en uw handtekening.</text:p>
            </text:list-item>
          </text:list>
          <text:p text:style-name="bezwaarschrift_al">Dient iemand anders namens u een bezwaarschrift in? Stuur dan een machtiging mee.</text:p>
          <text:p text:style-name="bezwaarschrift_al">
          <text:span text:style-name="nadrukvet">Besluit schorsen/voorlopige voorziening</text:span>
        </text:p>
          <text:p text:style-name="bezwaarschrift_al">Het indienen van een bezwaarschrift heeft geen schorsende werking voor het besluit. Dat betekent dat het besluit blijft gelden in de tijd dat uw bezwaarschrift in behandeling is. Vindt u dat u vanwege spoed niet op het besluit op uw bezwaarschrift kunt wachten, bijvoorbeeld omdat het besluit onherstelbare gevolgen heeft voor u? Dan kunt u de voorzieningenrechter van de rechtbank Limburg verzoeken om dit besluit te schorsen en/of een voorlopige voorziening te treffen. Voor een verzoek om een voorlopige voorziening is griffierecht verschuldigd.</text:p>
          <text:p text:style-name="bezwaarschrift_al">Let op: U kunt alleen een verzoek om een voorlopige voorziening indienen, als u (binnen de termijn van zes weken) een bezwaarschrift heeft ingediend.</text:p>
          <text:p text:style-name="bezwaarschrift_al">
          <text:span text:style-name="nadrukvet">Stuur uw verzoek om een voorlopige voorziening naar: </text:span>
        </text:p>
          <text:p text:style-name="bezwaarschrift_al">
          <text:span text:style-name="nadrukcur">Rechtbank Limburg</text:span>
        </text:p>
          <text:p text:style-name="bezwaarschrift_al">
          <text:span text:style-name="nadrukcur">Voorzieningenrechter</text:span>
        </text:p>
          <text:p text:style-name="bezwaarschrift_al">
          <text:span text:style-name="nadrukcur">Postbus 950</text:span>
        </text:p>
          <text:p text:style-name="bezwaarschrift_al">
          <text:span text:style-name="nadrukcur">6040 AZ Roermond</text:span>
        </text:p>
          <text:p text:style-name="bezwaarschrift_al">U kunt het verzoek om een voorlopige voorziening ook digitaal indienen. Ga dan naar: <text:a xlink:href="http://www.rechtspraak.nl" xlink:type="simple"><text:span text:style-name="nadrukondlijn">www.rechtspraak.nl</text:span></text:a>. U heeft hiervoor een elektronische handtekening nodig (DigiD).</text:p>
          <text:p text:style-name="bezwaarschrift_al">Bijlage: situatietekening ‘Aanwijzen gehandicaptenparkeerplaats Kavinksbosch 26 te Susteren’</text:p>
          <text:p text:style-name="bezwaarschrift_al">
          <draw:frame><draw:text-box><text:section text:name="plaatje_id1-3-2-4-22-1" text:style-name="plaatje">
            <text:p text:style-name="illustratie_id1-3-2-4-22-1-1"><draw:frame draw:style-name="illustratie_id1-3-2-4-22-1-1" text:anchor-type="paragraph" svg:width="129.9mm" svg:height="78.4mm"><draw:image xlink:href="Pictures/13i11065856-f1b1-4a01-94ee-a97d399f222b.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74033</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4033</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4033</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7/xml/MC-DRP-VB-Web-CB.xml</meta:user-defined>
    <meta:user-defined meta:name="OVERHEID.Gemeente/DC.creator">Echt-Susteren</meta:user-defined>
    <meta:user-defined meta:name="OVERHEID.Gemeente/OVERHEID.authority">Echt-Susteren</meta:user-defined>
    <meta:user-defined meta:name="OVERHEID.Informatietype/DC.type">officiële publicatie</meta:user-defined>
    <meta:user-defined meta:name="OVERHEIDop.Rubriek/DC.type">verkeersbesluit of -mededeling</meta:user-defined>
    <meta:user-defined meta:name="OVERHEID.Gemeente/DCTERMS.publisher">Echt-Suste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cht-Susteren - aanwijzen van een gehandicaptenparkeerplaats op kenteken - Kavinksbosch 26 te Suster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Z24/172992</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aan Kavinksbosch 26 te Susteren</meta:user-defined>
    <meta:user-defined meta:name="DCTERMS.W3CDTF/DCTERMS.available">2024-11-14</meta:user-defined>
    <meta:user-defined meta:name="DCTERMS.W3CDTF/OVERHEIDop.jaargang">2024</meta:user-defined>
    <meta:user-defined meta:name="OVERHEIDop.publicationIssue">474033</meta:user-defined>
    <meta:user-defined meta:name="OVERHEIDop.GmbID/DC.identifier">gmb-2024-474033</meta:user-defined>
    <meta:user-defined meta:name="OVERHEIDop.versieInformatie"/>
  </office:meta>
</office:document-meta>
</file>