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aan de voorkant van de woning, Amerhof 102 te Utrecht,  HZ_WABO-23-3925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merhof 102 te Utrecht</text:p>
            <text:p text:style-name="common-al">HZ_WABO-23-39253</text:p>
            <text:p text:style-name="common-al">Toelichting: het bouwen van een dakkapel aan de voorkant van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7271</text:span><text:line-break/><text:date style:data-style-name="dag" text:fixed="true" text:date-value="2024-01-30"/><text:line-break/><text:date style:data-style-name="jaar" text:fixed="true" text:date-value="2024-0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7271</text:span><text:date style:data-style-name="nicedate" text:fixed="true" text:date-value="2024-0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7271</text:span><text:date style:data-style-name="nicedate" text:fixed="true" text:date-value="2024-0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kapel aan de voorkant van de woning, Amerhof 102 te Utrecht,  HZ_WABO-23-39253</meta:user-defined>
    <meta:user-defined meta:name="DCTERMS.W3CDTF/DCTERMS.available">2024-01-30</meta:user-defined>
    <meta:user-defined meta:name="DCTERMS.W3CDTF/OVERHEIDop.jaargang">2024</meta:user-defined>
    <meta:user-defined meta:name="OVERHEIDop.publicationIssue">47271</meta:user-defined>
    <meta:user-defined meta:name="OVERHEIDop.GmbID/DC.identifier">gmb-2024-47271</meta:user-defined>
    <meta:user-defined meta:name="OVERHEIDop.versieInformatie"/>
  </office:meta>
</office:document-meta>
</file>