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Wilgenstraat 2 Leeuwarden, (11060391) bouwen van een nieuwe Poiesz supermarkt op dezelfde positie, verzenddatum 18-01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6922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22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22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Wilgenstraat 2 Leeuwarden, (11060391) bouwen van een nieuwe Poiesz supermarkt op dezelfde positie, verzenddatum 18-01-2024.</meta:user-defined>
    <meta:user-defined meta:name="DCTERMS.W3CDTF/DCTERMS.available">2024-01-31</meta:user-defined>
    <meta:user-defined meta:name="DCTERMS.W3CDTF/OVERHEIDop.jaargang">2024</meta:user-defined>
    <meta:user-defined meta:name="OVERHEIDop.publicationIssue">46922</meta:user-defined>
    <meta:user-defined meta:name="OVERHEIDop.GmbID/DC.identifier">gmb-2024-46922</meta:user-defined>
    <meta:user-defined meta:name="OVERHEIDop.versieInformatie"/>
  </office:meta>
</office:document-meta>
</file>