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weigerde omgevingsvergunningen uitgebreide voorbereidingsprocedure voor het bouwen van een woongebouw met 6 appartementen (blok A) De Weer naast nr. 23 Zaa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ossiernummer : O20211316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Verzonden op : 05-11-2024</text:span>
            <text:span text:style-name="datum"/>
          </text:p>
          </text:section>
          <text:section text:name="ondertekening_id1-3-2-2-2">
            <text:p><text:span text:style-name="functie">Inzage: het besluit met bijlagen ligt ter inzage op de website officielebekendmakingen.nl. Het besluit met de bijlagen kunt u gedurende 6 weken op deze website inzien. Als zoekterm kunt u het dossiernummer gebruiken. Wilt u stukken op het gemeentehuis inzien, vult u dan het contactformulier op www.zaanstad.nl in. Wij nemen dan contact met u op. Beroep: belanghebbenden die het niet eens zijn met dit besluit kunnen binnen 6 weken, met ingang van de dag ná die waarop het besluit ter inzage is gelegd, een beroepschrift indienen bij de Rechtbank Noord-Holland, locatie Haarlem, sector Bestuursrecht, Postbus 1621, 2003 BR Haarlem.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69063</text:span><text:line-break/><text:date style:data-style-name="dag" text:fixed="true" text:date-value="2024-11-07"/><text:line-break/><text:date style:data-style-name="jaar" text:fixed="true" text:date-value="2024-11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9063</text:span><text:date style:data-style-name="nicedate" text:fixed="true" text:date-value="2024-11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9063</text:span><text:date style:data-style-name="nicedate" text:fixed="true" text:date-value="2024-11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3/xml/MC-DRP-OmgevingsvergunningAfhandeling-Web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weigerde omgevingsvergunningen uitgebreide voorbereidingsprocedure voor het bouwen van een woongebouw met 6 appartementen (blok A) De Weer naast nr. 23 Zaandam</meta:user-defined>
    <meta:user-defined meta:name="OVERHEIDop.datumEindeReactietermijn">2024-12-19</meta:user-defined>
    <meta:user-defined meta:name="OVERHEIDop.TilID/OVERHEIDop.terinzageleggingOP">til-2024-33363</meta:user-defined>
    <meta:user-defined meta:name="DCTERMS.W3CDTF/DCTERMS.available">2024-11-07</meta:user-defined>
    <meta:user-defined meta:name="DCTERMS.W3CDTF/OVERHEIDop.jaargang">2024</meta:user-defined>
    <meta:user-defined meta:name="OVERHEIDop.publicationIssue">469063</meta:user-defined>
    <meta:user-defined meta:name="OVERHEIDop.GmbID/DC.identifier">gmb-2024-469063</meta:user-defined>
    <meta:user-defined meta:name="OVERHEIDop.versieInformatie"/>
  </office:meta>
</office:document-meta>
</file>