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Van Reesstraat 14 het samenvoegen tot 1 woning van huisnummer 14 en 14a aan Van Reesstraat 14, 4901 LZ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an Reesstraat 14, 4901 LZ Oosterhout,</text:span> Van Reesstraat 14 het samenvoegen tot 1 woning van huisnummer 14 en 14a (1057742 ontvangen 31-10-2024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57742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468885</text:span><text:line-break/><text:date style:data-style-name="dag" text:fixed="true" text:date-value="2024-11-14"/><text:line-break/><text:date style:data-style-name="jaar" text:fixed="true" text:date-value="2024-11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8885</text:span><text:date style:data-style-name="nicedate" text:fixed="true" text:date-value="2024-11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8885</text:span><text:date style:data-style-name="nicedate" text:fixed="true" text:date-value="2024-11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1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7742</meta:user-defined>
    <dc:language>nl</dc:language>
    <meta:user-defined meta:name="OVERHEIDop.locatietype/OVERHEIDop.gebiedsmarkering">Punt</meta:user-defined>
    <meta:user-defined meta:name="DC.title">Aanvraag vergunning voor Van Reesstraat 14 het samenvoegen tot 1 woning van huisnummer 14 en 14a aan Van Reesstraat 14, 4901 LZ Oosterhout</meta:user-defined>
    <meta:user-defined meta:name="DCTERMS.W3CDTF/DCTERMS.available">2024-11-14</meta:user-defined>
    <meta:user-defined meta:name="DCTERMS.W3CDTF/OVERHEIDop.jaargang">2024</meta:user-defined>
    <meta:user-defined meta:name="OVERHEIDop.publicationIssue">468885</meta:user-defined>
    <meta:user-defined meta:name="OVERHEIDop.GmbID/DC.identifier">gmb-2024-468885</meta:user-defined>
    <meta:user-defined meta:name="OVERHEIDop.versieInformatie"/>
  </office:meta>
</office:document-meta>
</file>