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ommelbergen (Desselaar, Batelaar, Kauwelaar, Nobelaar) Het energetisch renoveren van 6 woningen op diverse locaties aan Verzoeklocatie 2024103100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103100631,</text:span> Dommelbergen Het energetisch renoveren van 6 woningen op diverse locaties (1057741 ontvangen 31-10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774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68840</text:span><text:line-break/><text:date style:data-style-name="dag" text:fixed="true" text:date-value="2024-11-14"/><text:line-break/><text:date style:data-style-name="jaar" text:fixed="true" text:date-value="2024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8840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8840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7741</meta:user-defined>
    <dc:language>nl</dc:language>
    <meta:user-defined meta:name="OVERHEIDop.locatietype/OVERHEIDop.gebiedsmarkering">Vlak</meta:user-defined>
    <meta:user-defined meta:name="DC.title">Aanvraag vergunning voor Dommelbergen (Desselaar, Batelaar, Kauwelaar, Nobelaar) Het energetisch renoveren van 6 woningen op diverse locaties aan Verzoeklocatie 2024103100631</meta:user-defined>
    <meta:user-defined meta:name="DCTERMS.W3CDTF/DCTERMS.available">2024-11-14</meta:user-defined>
    <meta:user-defined meta:name="DCTERMS.W3CDTF/OVERHEIDop.jaargang">2024</meta:user-defined>
    <meta:user-defined meta:name="OVERHEIDop.publicationIssue">468840</meta:user-defined>
    <meta:user-defined meta:name="OVERHEIDop.GmbID/DC.identifier">gmb-2024-468840</meta:user-defined>
    <meta:user-defined meta:name="OVERHEIDop.versieInformatie"/>
  </office:meta>
</office:document-meta>
</file>