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 dakbeschot aan Roterweg 13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Sloopmelding / Roterweg 13, 6102 TM te Echt / Echt-Susteren / ingekomen 25 oktober 2024 / het verwijderen van asbesthoudend dakbescho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67937</text:span><text:line-break/><text:date style:data-style-name="dag" text:fixed="true" text:date-value="2024-11-07"/><text:line-break/><text:date style:data-style-name="jaar" text:fixed="true" text:date-value="2024-1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7937</text:span><text:date style:data-style-name="nicedate" text:fixed="true" text:date-value="2024-1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7937</text:span><text:date style:data-style-name="nicedate" text:fixed="true" text:date-value="2024-1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2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verwijderen van asbesthoudend dakbeschot aan Roterweg 13 te Echt</meta:user-defined>
    <meta:user-defined meta:name="DCTERMS.W3CDTF/DCTERMS.available">2024-11-07</meta:user-defined>
    <meta:user-defined meta:name="DCTERMS.W3CDTF/OVERHEIDop.jaargang">2024</meta:user-defined>
    <meta:user-defined meta:name="OVERHEIDop.publicationIssue">467937</meta:user-defined>
    <meta:user-defined meta:name="OVERHEIDop.GmbID/DC.identifier">gmb-2024-467937</meta:user-defined>
    <meta:user-defined meta:name="OVERHEIDop.versieInformatie"/>
  </office:meta>
</office:document-meta>
</file>