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weigerde Omgevingsvergunning, het bouwen van een uitbouw naast en achter de woning, Zevenblad 24, 3453TL De Meern, GU-Z2024-00189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evenblad 24, 3453TL De Meern</text:p>
            <text:p text:style-name="common-al">GU-Z2024-0018911</text:p>
            <text:p text:style-name="common-al">Toelichting: het bouwen van een uitbouw naast en achter de woning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6 december 2024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66125</text:span><text:line-break/><text:date style:data-style-name="dag" text:fixed="true" text:date-value="2024-11-06"/><text:line-break/><text:date style:data-style-name="jaar" text:fixed="true" text:date-value="2024-11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6125</text:span><text:date style:data-style-name="nicedate" text:fixed="true" text:date-value="2024-11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6125</text:span><text:date style:data-style-name="nicedate" text:fixed="true" text:date-value="2024-11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8911</meta:user-defined>
    <meta:user-defined meta:name="DCTERMS.abstract">Toelichting: het bouwen van een uitbouw naast en achter de woning</meta:user-defined>
    <dc:language>nl</dc:language>
    <meta:user-defined meta:name="OVERHEIDop.locatietype/OVERHEIDop.gebiedsmarkering">Vlak</meta:user-defined>
    <meta:user-defined meta:name="DC.title">Geweigerde Omgevingsvergunning, het bouwen van een uitbouw naast en achter de woning, Zevenblad 24, 3453TL De Meern, GU-Z2024-0018911</meta:user-defined>
    <meta:user-defined meta:name="OVERHEIDop.datumEindeReactietermijn">2024-12-16</meta:user-defined>
    <meta:user-defined meta:name="OVERHEIDop.terinzageleggingBG">https://jeleefomgeving.nl/inzien/002220647/4a2b431f-9a82-11ef-a33d-0050560122a3</meta:user-defined>
    <meta:user-defined meta:name="DCTERMS.W3CDTF/DCTERMS.available">2024-11-06</meta:user-defined>
    <meta:user-defined meta:name="DCTERMS.W3CDTF/OVERHEIDop.jaargang">2024</meta:user-defined>
    <meta:user-defined meta:name="OVERHEIDop.publicationIssue">466125</meta:user-defined>
    <meta:user-defined meta:name="OVERHEIDop.GmbID/DC.identifier">gmb-2024-466125</meta:user-defined>
    <meta:user-defined meta:name="OVERHEIDop.versieInformatie"/>
  </office:meta>
</office:document-meta>
</file>