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4 novem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4 november 2024 een besluit genomen op de aanvraag met zaaknummer Z2024-00001495 voor Gedoogbeschikking inzake huisvestiging van Oekraïense ontheemden op locatie Triangellaan 2 en Heuvelstraat 29 en 31, Dongen. De vergunning is verleend . Het besluit betreft de volgende activiteiten:</text:p>
            <text:p text:style-name="common-al">- Gedoogbeschikking inzake huisvestiging van Oekraïense ontheemden</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4 novem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66107</text:span><text:line-break/><text:date style:data-style-name="dag" text:fixed="true" text:date-value="2024-11-06"/><text:line-break/><text:date style:data-style-name="jaar" text:fixed="true" text:date-value="2024-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6107</text:span><text:date style:data-style-name="nicedate" text:fixed="true" text:date-value="2024-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6107</text:span><text:date style:data-style-name="nicedate" text:fixed="true" text:date-value="2024-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0/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1495</meta:user-defined>
    <meta:user-defined meta:name="DCTERMS.abstract">Triangellaan 2 en Heuvelstraat 29 en 31,  Dong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p aanvraag beschikking:  4 november 2024</meta:user-defined>
    <meta:user-defined meta:name="OVERHEIDop.datumEindeReactietermijn">2024-12-16</meta:user-defined>
    <meta:user-defined meta:name="OVERHEIDop.terinzageleggingBG">https://jeleefomgeving.nl/inzien/001325978/8334650e-9a81-11ef-a33d-0050560122a3</meta:user-defined>
    <meta:user-defined meta:name="DCTERMS.W3CDTF/DCTERMS.available">2024-11-06</meta:user-defined>
    <meta:user-defined meta:name="DCTERMS.W3CDTF/OVERHEIDop.jaargang">2024</meta:user-defined>
    <meta:user-defined meta:name="OVERHEIDop.publicationIssue">466107</meta:user-defined>
    <meta:user-defined meta:name="OVERHEIDop.GmbID/DC.identifier">gmb-2024-466107</meta:user-defined>
    <meta:user-defined meta:name="OVERHEIDop.versieInformatie"/>
  </office:meta>
</office:document-meta>
</file>