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Rembrandtlaan 67 tijdelijk gebruik gemeentegrond plaatsen container aan Rembrandtlaan 67, 4907 NM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Rembrandtlaan 67, 4907 NM Oosterhout,</text:span> Rembrandtlaan 67 tijdelijk gebruik gemeentegrond plaatsen container (1057404 ontvangen 30-10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7404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62699</text:span><text:line-break/><text:date style:data-style-name="dag" text:fixed="true" text:date-value="2024-11-07"/><text:line-break/><text:date style:data-style-name="jaar" text:fixed="true" text:date-value="2024-11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2699</text:span><text:date style:data-style-name="nicedate" text:fixed="true" text:date-value="2024-11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2699</text:span><text:date style:data-style-name="nicedate" text:fixed="true" text:date-value="2024-11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1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7404</meta:user-defined>
    <dc:language>nl</dc:language>
    <meta:user-defined meta:name="OVERHEIDop.locatietype/OVERHEIDop.gebiedsmarkering">Punt</meta:user-defined>
    <meta:user-defined meta:name="DC.title">Aanvraag vergunning voor Rembrandtlaan 67 tijdelijk gebruik gemeentegrond plaatsen container aan Rembrandtlaan 67, 4907 NM Oosterhout</meta:user-defined>
    <meta:user-defined meta:name="DCTERMS.W3CDTF/DCTERMS.available">2024-11-07</meta:user-defined>
    <meta:user-defined meta:name="DCTERMS.W3CDTF/OVERHEIDop.jaargang">2024</meta:user-defined>
    <meta:user-defined meta:name="OVERHEIDop.publicationIssue">462699</meta:user-defined>
    <meta:user-defined meta:name="OVERHEIDop.GmbID/DC.identifier">gmb-2024-462699</meta:user-defined>
    <meta:user-defined meta:name="OVERHEIDop.versieInformatie"/>
  </office:meta>
</office:document-meta>
</file>