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Droogbak 7-1 1013GE Amsterdam, Droogbak 7-2 1013GE Amsterdam, Droogbak 7-H 1013GE Amsterdam, Droogbak 8-1 1013GE Amsterdam, Droogbak 8-2 1013GE Amsterdam, Droogbak 8-H 1013GE Amsterdam, Droogbak 8-O 1013GE Amsterdam</text:p>
      <text:section text:name="zakelijke-mededeling_id1-3-2" text:style-name="zakelijke-mededeling">
        <text:section text:name="zakelijke-mededeling-tekst_id1-3-2-1" text:style-name="zakelijke-mededeling-tekst">
          <text:section text:name="tekst_id1-3-2-1-1" text:style-name="tekst">
            <text:p text:style-name="common-al">Adres: Droogbak 7-1 1013GE Amsterdam, Droogbak 7-2 1013GE Amsterdam, Droogbak 7-H 1013GE Amsterdam, Droogbak 8-1 1013GE Amsterdam, Droogbak 8-2 1013GE Amsterdam, Droogbak 8-H 1013GE Amsterdam, Droogbak 8-O 1013GE Amsterdam</text:p>
            <text:p text:style-name="common-al">Omschrijving: het uitvoeren van funderingsherstel, het realiseren van vier koekoeken en een tuintrap aan de achtergevel met de bestemming daarvan tot twee woningen in het souterrain met de eerste bouwlaag en het achterhuis, twee woningen op de tweede bouwlaag, twee woningen op de derde bouwlaag en twee woningen op de vierde bouwlaag op de locatie Droogbak 7 en 8 in Amsterdam.</text:p>
            <text:p text:style-name="common-al">Besluit: Geweigerd</text:p>
            <text:p text:style-name="common-al">Verzonden naar aanvrager op: 31-10-2024</text:p>
            <text:p text:style-name="common-al">Zaaknummer: Z2023-C008289</text:p>
            <text:p text:style-name="common-al">OLO nummer: 8077861</text:p>
            <text:p text:style-name="common-al">Het besluit en bijbehorende stukken kunt u per e-mail ontvangen. Stuur een verzoek naar <text:a xlink:href="mailto:procesunitth@centrum.amsterdam.nl?Subject=Dossiernummer Z2023-C008289" xlink:type="simple">procesunitth@centrum.amsterdam.nl</text:a> en vermeld daarin straatnaam, huisnummer en Zaak- en OLO nummer.</text:p>
            <text:p text:style-name="common-al">
            <text:span text:style-name="nadrukvet">Bezwaar maken tegen dit besluit</text:span>
          </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text:p>
            <text:p text:style-name="common-al">
            <text:span text:style-name="nadrukvet">Gemeente Amsterdam</text:span>
          </text:p>
            <text:p text:style-name="common-al">
            <text:span text:style-name="nadrukvet">T.a.v. Juridisch Bureau</text:span>
          </text:p>
            <text:p text:style-name="common-al">
            <text:span text:style-name="nadrukvet">Postbus 483</text:span>
          </text:p>
            <text:p text:style-name="common-al">
            <text:span text:style-name="nadrukvet">1000 AL Amsterdam</text:span>
          </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
            <text:span text:style-name="nadrukvet">Voorlopige voorziening</text:span>
          </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
            <text:span text:style-name="nadrukvet">Voorzieningenrechter van de rechtbank Amsterdam</text:span>
          </text:p>
            <text:p text:style-name="common-al">
            <text:span text:style-name="nadrukvet">Afdeling publiekrecht, team bestuursrecht algemeen</text:span>
          </text:p>
            <text:p text:style-name="common-al">
            <text:span text:style-name="nadrukvet">Postbus 75850</text:span>
          </text:p>
            <text:p text:style-name="common-al">
            <text:span text:style-name="nadrukvet">1070 AW AMSTERDAM</text:span>
          </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62352</text:span><text:line-break/><text:date style:data-style-name="dag" text:fixed="true" text:date-value="2024-11-04"/><text:line-break/><text:date style:data-style-name="jaar" text:fixed="true" text:date-value="2024-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2352</text:span><text:date style:data-style-name="nicedate" text:fixed="true" text:date-value="2024-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2352</text:span><text:date style:data-style-name="nicedate" text:fixed="true" text:date-value="2024-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3-C008289</meta:user-defined>
    <meta:user-defined meta:name="DCTERMS.abstract">veranderen en bouwkundig splitsen van twee panden, het uitvoeren van funderingsherstel, het realiseren van vier koekoeken en een tuintrap aan de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Droogbak 7-1 1013GE Amsterdam, Droogbak 7-2 1013GE Amsterdam, Droogbak 7-H 1013GE Amsterdam, Droogbak 8-1 1013GE Amsterdam, Droogbak 8-2 1013GE Amsterdam, Droogbak 8-H 1013GE Amsterdam, Droogbak 8-O 1013GE Amsterdam</meta:user-defined>
    <meta:user-defined meta:name="DCTERMS.W3CDTF/DCTERMS.available">2024-11-04</meta:user-defined>
    <meta:user-defined meta:name="DCTERMS.W3CDTF/OVERHEIDop.jaargang">2024</meta:user-defined>
    <meta:user-defined meta:name="OVERHEIDop.publicationIssue">462352</meta:user-defined>
    <meta:user-defined meta:name="OVERHEIDop.GmbID/DC.identifier">gmb-2024-462352</meta:user-defined>
    <meta:user-defined meta:name="OVERHEIDop.versieInformatie"/>
  </office:meta>
</office:document-meta>
</file>