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lement van orde rekenkamer Noardeast-Fryslân (2024)</text:p>
      <text:section text:name="regeling_id1-3-2" text:style-name="regeling">
        <text:section text:name="aanhef_id1-3-2-1" text:style-name="aanhef">
          <text:section text:name="preambule_id1-3-2-1-1" text:style-name="preambule">
            <text:p text:style-name="al">2024-118807</text:p>
            <text:p text:style-name="al"/>
            <text:p text:style-name="al">De rekenkamer van de gemeente Noardeast-Fryslân,</text:p>
            <text:p text:style-name="al"/>
            <text:p text:style-name="al">gelet op artikel 81i van de Gemeentewet en artikel 7 lid 2 Verordening gemeentelijke rekenkamer Noardeast-Fryslân 2024;</text:p>
            <text:p text:style-name="al"/>
            <text:p text:style-name="al">b e s l u i t :</text:p>
            <text:p text:style-name="al"/>
            <text:p text:style-name="al">vast te stellen het volgende:</text:p>
            <text:p text:style-name="al"/>
            <text:p text:style-name="al">Reglement van orde rekenkamer gemeente Noardeast-Fryslân (2024)</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Begripsbepalingen</text:p>
              <text:p text:style-name="al">In dit reglement wordt verstaan onder: </text:p>
              <text:p text:style-name="al">1. Rekenkamer: de rekenkamer van de gemeente Noardeast-Fryslân die door de gemeenteraad is ingesteld bij de Verordening gemeentelijke rekenkamer Noardeast-Fryslân 2024;</text:p>
              <text:p text:style-name="al">2. Voorzitter: de voorzitter van de rekenkamer; </text:p>
              <text:p text:style-name="al">3. Leden: door de raad benoemde leden van de rekenkamer, inclusief de voorzitter; </text:p>
              <text:p text:style-name="al">4. Secretaris: de ambtelijk secretaris van de rekenkamer of diens vervanger;</text:p>
              <text:p text:style-name="al">5. Begeleidingscommissie: de begeleidingscommissie die door de raad is ingesteld voor de rekenkamer; </text:p>
              <text:p text:style-name="al">6. College: het college van burgemeester en wethouders van de gemeente Noardeast-Fryslân; </text:p>
              <text:p text:style-name="al">7. Verordening: de verordening op de rekenkamer Noardeast-Fryslân 2024;</text:p>
              <text:p text:style-name="al">8. Archiefbescheiden: bescheiden als bedoeld in artikel 1 van de Archiefwet 1995.</text:p>
              <text:p text:style-name="al"/>
            </text:section>
            <text:section text:name="artikel_id1-3-2-2-1-4" text:style-name="artikel">
              <text:p text:style-name="artikel_kop_titel"><text:span text:style-name="artikel_kop_label">Artikel</text:span> <text:span text:style-name="artikel_kop_nr">2.</text:span> Bekendmaking RvO</text:p>
              <text:p text:style-name="al">Het Reglement van orde wordt gepubliceerd op de raadswebsite en ter kennisneming toegezonden aan de gemeenteraad en het college.</text:p>
              <text:p text:style-name="al"/>
            </text:section>
            <text:p text:style-name="hoofdstuk_bottom"/>
          </text:section>
          <text:section text:name="hoofdstuk_id1-3-2-2-2" text:style-name="hoofdstuk">
            <text:p text:style-name="hoofdstuk_kop"><text:span text:style-name="label">Hoofdstuk</text:span> <text:span text:style-name="nr">2.</text:span> De voorzitter, leden en de secretaris</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3.</text:span> De voorzitter</text:p>
              <text:p text:style-name="al">De voorzitter is verantwoordelijk voor: </text:p>
              <text:p text:style-name="al">1. het tijdig en periodiek bijeenroepen en leiden van de vergaderingen van de rekenkamer; </text:p>
              <text:p text:style-name="al">2. het bevorderen van het tot stand komen van een onderzoeksrapport met conclusies en aanbevelingen; </text:p>
              <text:p text:style-name="al">3. het bevorderen van een zorgvuldige besluitvorming binnen de rekenkamer; </text:p>
              <text:p text:style-name="al">4. het vertegenwoordigen van de rekenkamer; de rekenkamer bepaalt in onderling overleg wie de voorzitter in voorkomende gevallen vervangt;</text:p>
              <text:p text:style-name="al">5. het doen naleven van dit reglement van orde; </text:p>
              <text:p text:style-name="al">6. het aangaan van overeenkomsten met derden ter vervulling van de taken van de rekenkamer; </text:p>
              <text:p text:style-name="al">7. hetgeen de verordening op de rekenkamer of dit reglement hem verder opdraagt; </text:p>
              <text:p text:style-name="al">8. het ondertekenen van uitgaande stukken van de rekenkamer door de secretaris;  </text:p>
              <text:p text:style-name="al">9. het aansturen van de inhoudelijke ondersteuning van de rekenkamer.</text:p>
              <text:p text:style-name="al"/>
            </text:section>
            <text:section text:name="artikel_id1-3-2-2-2-4" text:style-name="artikel">
              <text:p text:style-name="artikel_kop_titel"><text:span text:style-name="artikel_kop_label">Artikel</text:span> <text:span text:style-name="artikel_kop_nr">4.</text:span> De leden</text:p>
              <text:p text:style-name="al">De leden van de rekenkamer zijn verantwoordelijk voor: </text:p>
              <text:p text:style-name="al">1. het in gezamenlijkheid vormgeven van een onderzoeksprogramma waaronder het opzetten van afzonderlijke onderzoeken en het formuleren van conclusies en aanbevelingen;   </text:p>
              <text:p text:style-name="al">2. het jaarlijks (voor 1 april) uitbrengen van een jaarverslag van de werkzaamheden van de rekenkamer; </text:p>
              <text:p text:style-name="al">3. het (mede) begeleiden van de uitvoering van een onderzoek als lid van het onderzoeksteam; </text:p>
              <text:p text:style-name="al">4. het uitvoeren van (delen) van het onderzoek.</text:p>
              <text:p text:style-name="al"/>
              <text:p text:style-name="al">Als aangewezen coördinator van een onderzoek is een lid verantwoordelijk voor:</text:p>
              <text:p text:style-name="al">1. het maken van een quick scan;</text:p>
              <text:p text:style-name="al">2. het verkennen, door middel van een startnotitie, van een potentieel onderzoek;</text:p>
              <text:p text:style-name="al">3. het opstellen van een offerte verzoek;</text:p>
              <text:p text:style-name="al">4. het selecteren van kandidaat-bureaus;</text:p>
              <text:p text:style-name="al">5. het functioneren als gesprekspartner van het onderzoeksbureau;</text:p>
              <text:p text:style-name="al">6. het beoordelen van de concepten;</text:p>
              <text:p text:style-name="al">7. het geven van adviezen aan de overige leden;</text:p>
              <text:p text:style-name="al">8. het schrijven van de bestuurlijke oplegger;</text:p>
              <text:p text:style-name="al">9. het (mede) presenteren van het onderzoek en de aanbevelingen aan de gemeenteraad.</text:p>
              <text:p text:style-name="al"/>
            </text:section>
            <text:section text:name="artikel_id1-3-2-2-2-5" text:style-name="artikel">
              <text:p text:style-name="artikel_kop_titel"><text:span text:style-name="artikel_kop_label">Artikel</text:span> <text:span text:style-name="artikel_kop_nr">5.</text:span> De secretaris</text:p>
              <text:p text:style-name="al">1. De secretaris draagt zorg voor agendaplanning, verslaglegging, dossiervorming, archivering van archiefbescheiden en overige ondersteuning van de rekenkamer.  </text:p>
              <text:p text:style-name="al">2. De secretaris van de rekenkamer treedt op als budgethouder van het budget van de rekenkamer, bewaakt het budget en informeert de leden eens per kalenderkwartaal  over het budget;</text:p>
              <text:p text:style-name="al">3. De secretaris legt verantwoording voor zijn/haar werkzaamheden af aan de rekenkamer.</text:p>
              <text:p text:style-name="al"/>
            </text:section>
            <text:section text:name="artikel_id1-3-2-2-2-6" text:style-name="artikel">
              <text:p text:style-name="artikel_kop_titel"><text:span text:style-name="artikel_kop_label">Artikel</text:span> <text:span text:style-name="artikel_kop_nr">6.</text:span> Nevenfuncties</text:p>
              <text:p text:style-name="al">Er is een lijst van nevenfuncties en deze wordt gepubliceerd op de raadswebsite.  </text:p>
              <text:p text:style-name="al"/>
            </text:section>
            <text:p text:style-name="hoofdstuk_bottom"/>
          </text:section>
          <text:section text:name="hoofdstuk_id1-3-2-2-3" text:style-name="hoofdstuk">
            <text:p text:style-name="hoofdstuk_kop"><text:span text:style-name="label">Hoofdstuk</text:span> <text:span text:style-name="nr">3.</text:span> Gedragsregels</text:p>
            <text:section text:name="artikel_id1-3-2-2-3-2" text:style-name="artikel">
              <text:p text:style-name="artikel_kop_titel"><text:span text:style-name="artikel_kop_label"/> <text:span text:style-name="artikel_kop_nr"/> </text:p>
              <text:p text:style-name="al"/>
            </text:section>
            <text:section text:name="artikel_id1-3-2-2-3-3" text:style-name="artikel">
              <text:p text:style-name="artikel_kop_titel"><text:span text:style-name="artikel_kop_label">Artikel</text:span> <text:span text:style-name="artikel_kop_nr">7.</text:span> Gedragsregels </text:p>
              <text:p text:style-name="al">1. In gevallen waarbij sprake kan zijn van belangenverstrengeling of de schijn van belangenverstrengeling kan optreden, zal het betreffende lid zich niet met het onderzoek bezighouden.</text:p>
              <text:p text:style-name="al">2. Een rekenkamerlid, secretaris of extern ingehuurde onderzoeker vermijdt politiek of persoonlijk gedrag, dat aan het gezag van de rekenkamer schade kan toebrengen.</text:p>
              <text:p text:style-name="al">3. Naast bovengenoemde gedragsregels conformeren de leden van de rekenkamer zich aan de vigerende gedragscodes van de gemeente Noardeast-Fryslân, voor zover op hen van toepassing en voor zover dit de werkzaamheden van de leden niet belemmert.</text:p>
              <text:p text:style-name="al"/>
            </text:section>
            <text:p text:style-name="hoofdstuk_bottom"/>
          </text:section>
          <text:section text:name="hoofdstuk_id1-3-2-2-4" text:style-name="hoofdstuk">
            <text:p text:style-name="hoofdstuk_kop"><text:span text:style-name="label">Hoofdstuk</text:span> <text:span text:style-name="nr">4.</text:span> Vergaderingen</text:p>
            <text:section text:name="artikel_id1-3-2-2-4-2" text:style-name="artikel">
              <text:p text:style-name="artikel_kop_titel"><text:span text:style-name="artikel_kop_label"/> <text:span text:style-name="artikel_kop_nr"/> </text:p>
              <text:p text:style-name="al"/>
            </text:section>
            <text:section text:name="artikel_id1-3-2-2-4-3" text:style-name="artikel">
              <text:p text:style-name="artikel_kop_titel"><text:span text:style-name="artikel_kop_label">Artikel</text:span> <text:span text:style-name="artikel_kop_nr">8.</text:span> De vergaderingen, beslotenheid en geheimhouding</text:p>
              <text:p text:style-name="al">1. De vergaderingen van de rekenkamer worden in beslotenheid gehouden tenzij de rekenkamer anders besluit. De vergaderstukken van de rekenkamer zijn niet openbaar. </text:p>
              <text:p text:style-name="al">2. De voorzitter kan, na overleg met de leden van de rekenkamer, een of meer derden uitnodigen om (een deel van de) vergadering bij te wonen en aan de beraadslagingen deel te nemen.</text:p>
              <text:p text:style-name="al">3. De rapporten die de rekenkamer uitbrengt, alsmede het onderzoeksplan en jaarverslag zijn openbaar.</text:p>
              <text:p text:style-name="al">4. De leden van de rekenkamer houden de informatie over de lopende onderzoeken en zaken die in de vergaderingen zijn besproken geheim. Deze geheimhouding geldt tevens voor de secretaris en anderen die de vergaderingen bijwonen. Communicatie over onderzoeken loopt, tenzij anders afgesproken, via de voorzitter.</text:p>
              <text:p text:style-name="al">5. De rekenkamer vergadert in de regel een keer per maand, met uitzondering van de vakantieperiode in de zomer. Wanneer de omstandigheden daartoe aanleiding geven kan de voorzitter extra vergaderingen uitschrijven.</text:p>
              <text:p text:style-name="al">6. De secretaris stelt in overleg met de voorzitter de voorlopige agenda voor de vergaderingen van de rekenkamer op.</text:p>
              <text:p text:style-name="al">7. De leden ontvangen de agenda en de bijbehorende stukken zoveel mogelijk uiterlijk een week voor de vergadering.</text:p>
              <text:p text:style-name="al">8. Indien noodzakelijk kan de voorzitter besluiten voorafgaand aan de vergadering een aanvullende agenda en stukken toe te zenden.</text:p>
              <text:p text:style-name="al">9. Een lid dat verhinderd is de vergadering bij te wonen, laat dit zo spoedig mogelijk voor aanvang van de  vergadering aan de secretaris weten.</text:p>
              <text:p text:style-name="al">10. Bij verhindering van meer dan de helft van de leden, wordt de vergadering geannuleerd of verplaatst.</text:p>
              <text:p text:style-name="al">11. Een lid dat later bij de vergadering aansluit of vóór de sluiting de vergadering verlaat, laat dit vooraf aan de secretaris weten. Hiervan maakt de secretaris melding in het verslag.</text:p>
              <text:p text:style-name="al"/>
            </text:section>
            <text:section text:name="artikel_id1-3-2-2-4-4" text:style-name="artikel">
              <text:p text:style-name="artikel_kop_titel"><text:span text:style-name="artikel_kop_label">Artikel</text:span> <text:span text:style-name="artikel_kop_nr">9.</text:span> Overige activiteiten</text:p>
              <text:p text:style-name="al">1. De rekenkamer heeft een begeleidingscommissie waarvan de functie conform artikel 2 en 4 van de verordening is. De rekenkamer overlegt in ieder geval met de begeleidingscommissie voor de start van een onderzoek conform het onderzoeksprotocol en jaarlijks over het onderzoeksprogramma. De rekenkamer overlegt tenminste één keer per jaar met de begeleidingscommissie.  </text:p>
              <text:p text:style-name="al">2. De rekenkamer overlegt tenminste eenmaal per jaar met de fracties van de gemeenteraad, met het college van burgemeesters en wethouders, de griffier en de gemeentesecretaris.</text:p>
              <text:p text:style-name="al">3. De rekenkamer is lid van de Nederlandse Vereniging van Rekenkamers. De leden van de rekenkamer conformeren zich aan de interne richtlijnen van de Nederlandse Vereniging van Rekenkamers, voor zover deze richtlijnen betrekking hebben op het lidmaatschap van de rekenkamer.</text:p>
              <text:p text:style-name="al"/>
            </text:section>
            <text:p text:style-name="hoofdstuk_bottom"/>
          </text:section>
          <text:section text:name="hoofdstuk_id1-3-2-2-5" text:style-name="hoofdstuk">
            <text:p text:style-name="hoofdstuk_kop"><text:span text:style-name="label">Hoofdstuk</text:span> <text:span text:style-name="nr">5.</text:span> Werkwijze</text:p>
            <text:section text:name="artikel_id1-3-2-2-5-2" text:style-name="artikel">
              <text:p text:style-name="artikel_kop_titel"><text:span text:style-name="artikel_kop_label"/> <text:span text:style-name="artikel_kop_nr"/> </text:p>
              <text:p text:style-name="al"/>
            </text:section>
            <text:section text:name="artikel_id1-3-2-2-5-3" text:style-name="artikel">
              <text:p text:style-name="artikel_kop_titel"><text:span text:style-name="artikel_kop_label">Artikel</text:span> <text:span text:style-name="artikel_kop_nr">10.</text:span> Besluiten </text:p>
              <text:p text:style-name="al">1. Alle besluiten van de rekenkamer worden genomen bij meerderheid van stemmen, waarbij unanimiteit wordt nagestreefd. Bij stakende stemmen is de stem van de voorzitter doorslaggevend.</text:p>
              <text:p text:style-name="al">2. De rekenkamer kan, indien geen inhoudelijke behandeling noodzakelijk is, buiten de vergadering besluiten nemen, met dien verstande dat het besluit unaniem dient te zijn.</text:p>
              <text:p text:style-name="al"/>
            </text:section>
            <text:section text:name="artikel_id1-3-2-2-5-4" text:style-name="artikel">
              <text:p text:style-name="artikel_kop_titel"><text:span text:style-name="artikel_kop_label">Artikel</text:span> <text:span text:style-name="artikel_kop_nr">11.</text:span> Verslaglegging</text:p>
              <text:p text:style-name="al">1. In het verslag van de vergadering wordt de aanwezigheid van de leden vermeld, de namen van de afwezige leden, een vermelding van de zaken die aan de orde zijn geweest en de zakelijke conclusie van het besprokene.</text:p>
              <text:p text:style-name="al">2. De secretaris zorgt zo spoedig mogelijk na afloop van de vergadering voor een concept-verslag. Het concept-verslag wordt met eventuele wijzigingen de eerstvolgende vergadering vastgesteld.</text:p>
              <text:p text:style-name="al"/>
            </text:section>
            <text:section text:name="artikel_id1-3-2-2-5-5" text:style-name="artikel">
              <text:p text:style-name="artikel_kop_titel"><text:span text:style-name="artikel_kop_label">Artikel</text:span> <text:span text:style-name="artikel_kop_nr">12.</text:span> Onderzoeksprotocol</text:p>
              <text:p text:style-name="al">De rekenkamer stelt een onderzoeksprotocol op waarin wordt vastgelegd wat de werkwijze is van de rekenkamer bij de uitvoering van onderzoeken.</text:p>
              <text:p text:style-name="al"/>
            </text:section>
            <text:section text:name="artikel_id1-3-2-2-5-6" text:style-name="artikel">
              <text:p text:style-name="artikel_kop_titel"><text:span text:style-name="artikel_kop_label">Artikel</text:span> <text:span text:style-name="artikel_kop_nr">13:</text:span> Opdrachtgeverschap</text:p>
              <text:p text:style-name="al">Onderzoekers die door de rekenkamer worden ingehuurd, tekenen waar nodig een geheimhoudingsverklaring of verwerkingsovereenkomst.</text:p>
              <text:p text:style-name="al"/>
            </text:section>
            <text:p text:style-name="hoofdstuk_bottom"/>
          </text:section>
          <text:section text:name="hoofdstuk_id1-3-2-2-6" text:style-name="hoofdstuk">
            <text:p text:style-name="hoofdstuk_kop"><text:span text:style-name="label">Hoofdstuk</text:span> <text:span text:style-name="nr">6.</text:span> Financiën</text:p>
            <text:section text:name="artikel_id1-3-2-2-6-2" text:style-name="artikel">
              <text:p text:style-name="artikel_kop_titel"><text:span text:style-name="artikel_kop_label"/> <text:span text:style-name="artikel_kop_nr"/> </text:p>
              <text:p text:style-name="al"/>
            </text:section>
            <text:section text:name="artikel_id1-3-2-2-6-3" text:style-name="artikel">
              <text:p text:style-name="artikel_kop_titel"><text:span text:style-name="artikel_kop_label">Artikel</text:span> <text:span text:style-name="artikel_kop_nr">14.</text:span> Onkostenvergoeding</text:p>
              <text:p text:style-name="al">Als uitwerking van artikel 9 van de verordening kunnen de volgende kosten gedeclareerd worden: </text:p>
              <text:p text:style-name="al">1. De leden ontvangen, conform de verordening,  een vaste maandelijkse vergoeding voor het bijwonen van de vaste vergaderingen incl. de bijbehorende voorbereidingen en het maken van een jaarverslag. Tevens hoort hier bij het begeleiden van externe onderzoeken in de rol van onderzoekscoördinator;</text:p>
              <text:p text:style-name="al">2. reiskosten ten behoeve van het bijwonen van de reguliere vergaderingen van de rekenkamer;</text:p>
              <text:p text:style-name="al">3. reiskosten ten behoeve van het bijwonen van interviews in het kader van een onderzoek;</text:p>
              <text:p text:style-name="al">4. reiskosten ten behoeve van overleggen in verband met onderzoek;</text:p>
              <text:p text:style-name="al">5. reiskosten ten behoeve van het vertegenwoordigen van de rekenkamer. Hierbij valt te denken aan gesprekken met college, gemeentesecretaris, ambtenaren en externen;</text:p>
              <text:p text:style-name="al">6. onkosten (deelnamekosten en reis- en verblijfkosten) met betrekking tot het bezoeken van congressen en andere onkosten die in het kader van het lidmaatschap van de rekenkamer worden gemaakt; </text:p>
              <text:p text:style-name="al">7. een vergoeding voor het doen van onderzoek als de rekenkamer besluit één of meer van zijn leden te belasten met de uitvoering van onderzoek. </text:p>
              <text:p text:style-name="al"/>
            </text:section>
            <text:p text:style-name="hoofdstuk_bottom"/>
          </text:section>
          <text:section text:name="hoofdstuk_id1-3-2-2-7" text:style-name="hoofdstuk">
            <text:p text:style-name="hoofdstuk_kop"><text:span text:style-name="label">Hoofdstuk</text:span> <text:span text:style-name="nr">7.</text:span> Slotbepaling</text:p>
            <text:section text:name="artikel_id1-3-2-2-7-2" text:style-name="artikel">
              <text:p text:style-name="artikel_kop_titel"><text:span text:style-name="artikel_kop_label"/> <text:span text:style-name="artikel_kop_nr"/> </text:p>
              <text:p text:style-name="al"/>
            </text:section>
            <text:section text:name="artikel_id1-3-2-2-7-3" text:style-name="artikel">
              <text:p text:style-name="artikel_kop_titel"><text:span text:style-name="artikel_kop_label">Artikel</text:span> <text:span text:style-name="artikel_kop_nr">15.</text:span> Slotbepaling</text:p>
              <text:p text:style-name="al">In de gevallen waarin dit reglement niet voorziet of bij twijfel omtrent de toepassing van het reglement, beslist de rekenkamer.</text:p>
              <text:p text:style-name="al"/>
            </text:section>
            <text:p text:style-name="hoofdstuk_bottom"/>
          </text:section>
          <text:section text:name="artikel_id1-3-2-2-8" text:style-name="artikel">
            <text:p text:style-name="artikel_kop_titel"><text:span text:style-name="artikel_kop_label"/> <text:span text:style-name="artikel_kop_nr"/> </text:p>
            <text:p text:style-name="al"/>
            <text:p text:style-name="al"/>
            <text:p text:style-name="al"/>
            <text:p text:style-name="al"/>
          </text:section>
        </text:section>
        <text:section text:name="regeling-sluiting_id1-3-2-3" text:style-name="regeling-sluiting">
          <text:section text:name="ondertekening_id1-3-2-3-1">
            <text:p><text:span text:style-name="functie">Aldus besloten door de rekenkamer van de gemeente Noardeast-Fryslân in de vergadering </text:span></text:p>
            <text:p><text:span text:style-name="functie">d.d. 30 september 2024.</text:span></text:p>
            <text:p><text:span text:style-name="functie"/></text:p>
            <text:p><text:span text:style-name="functie">de secretaris,</text:span></text:p>
            <text:p><text:span text:style-name="functie"/></text:p>
            <text:p><text:span text:style-name="functie">S. Kooistra</text:span></text:p>
            <text:p><text:span text:style-name="functie"/></text:p>
            <text:p><text:span text:style-name="functie">de voorzitter,</text:span></text:p>
            <text:p><text:span text:style-name="functie"/></text:p>
            <text:p><text:span text:style-name="functie">IJ. van Sloo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2115</text:span><text:line-break/><text:date style:data-style-name="dag" text:fixed="true" text:date-value="2024-11-04"/><text:line-break/><text:date style:data-style-name="jaar" text:fixed="true" text:date-value="2024-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2115</text:span><text:date style:data-style-name="nicedate" text:fixed="true" text:date-value="2024-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2115</text:span><text:date style:data-style-name="nicedate" text:fixed="true" text:date-value="2024-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9/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Reglement van orde rekenkamer Noardeast-Fryslân (2024)</meta:user-defined>
    <meta:user-defined meta:name="DCTERMS.W3CDTF/DCTERMS.available">2024-11-04</meta:user-defined>
    <meta:user-defined meta:name="DCTERMS.W3CDTF/OVERHEIDop.jaargang">2024</meta:user-defined>
    <meta:user-defined meta:name="OVERHEIDop.publicationIssue">462115</meta:user-defined>
    <meta:user-defined meta:name="OVERHEIDop.GmbID/DC.identifier">gmb-2024-462115</meta:user-defined>
    <meta:user-defined meta:name="OVERHEIDop.versieInformatie"/>
  </office:meta>
</office:document-meta>
</file>