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erleend omgevingsvergunning (reguliere procedure), het bouwen van een bedrijfs- opslagloods, Hannelswei 27, Burgum</text:p>
      <text:section text:name="zakelijke-mededeling_id1-3-2" text:style-name="zakelijke-mededeling">
        <text:section text:name="zakelijke-mededeling-tekst_id1-3-2-1" text:style-name="zakelijke-mededeling-tekst">
          <text:section text:name="tekst_id1-3-2-1-1" text:style-name="tekst">
            <text:p text:style-name="common-al">Hannelswei 27, Burgum</text:p>
            <text:p text:style-name="common-al">Zaaknummer: 0737118941</text:p>
            <text:p text:style-name="common-al">het bouwen van een bedrijfs- opslagloods</text:p>
            <text:p text:style-name="common-al">Datum ontvangst: 30 augustus 2024</text:p>
            <text:p text:style-name="common-al">Datum bekendmaking besluit: 30 oktober 2024</text:p>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gemotiveerd bezwaarschrift indienen. Wanneer onverwijlde spoed dit vereist, bestaat de mogelijkheid om daarnaast een verzoek tot het treffen van een voorlopige voorziening in te dienen bij de Voorzieningenrechter van de Rechtbank Noord-Nederland afdeling Bestuursrecht, Postbus 150, 9700 AD Groningen of digitaal via http://loket.rechtspraak.nl/bestuursrech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460704</text:span><text:line-break/><text:date style:data-style-name="dag" text:fixed="true" text:date-value="2024-11-06"/><text:line-break/><text:date style:data-style-name="jaar" text:fixed="true" text:date-value="2024-11-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0704</text:span><text:date style:data-style-name="nicedate" text:fixed="true" text:date-value="2024-11-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60704</text:span><text:date style:data-style-name="nicedate" text:fixed="true" text:date-value="2024-11-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2/xml/MC-DRP-OmgevingsvergunningAfhandeling-Web-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Gemeente Tytsjerksteradiel - verleend omgevingsvergunning (reguliere procedure), het bouwen van een bedrijfs- opslagloods, Hannelswei 27, Burgum</meta:user-defined>
    <meta:user-defined meta:name="DCTERMS.W3CDTF/DCTERMS.available">2024-11-06</meta:user-defined>
    <meta:user-defined meta:name="DCTERMS.W3CDTF/OVERHEIDop.jaargang">2024</meta:user-defined>
    <meta:user-defined meta:name="OVERHEIDop.publicationIssue">460704</meta:user-defined>
    <meta:user-defined meta:name="OVERHEIDop.GmbID/DC.identifier">gmb-2024-460704</meta:user-defined>
    <meta:user-defined meta:name="OVERHEIDop.versieInformatie"/>
  </office:meta>
</office:document-meta>
</file>