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 – MARGRIETLAAN 63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text:p>
            <text:p text:style-name="common-al"/>
            <text:p text:style-name="common-al">- Margrietlaan 63 Vught, plaatsen dakkapel, pergola en aanpassen twee kozijnen, Z23–269969.</text:p>
            <text:p text:style-name="common-al"/>
            <text:p text:style-name="common-al">De vergunning is verzonden op 25 januari 2024</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45969</text:span><text:line-break/><text:date style:data-style-name="dag" text:fixed="true" text:date-value="2024-01-31"/><text:line-break/><text:date style:data-style-name="jaar" text:fixed="true" text:date-value="2024-01-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969</text:span><text:date style:data-style-name="nicedate" text:fixed="true" text:date-value="2024-01-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969</text:span><text:date style:data-style-name="nicedate" text:fixed="true" text:date-value="2024-01-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 – MARGRIETLAAN 63 VUGHT</meta:user-defined>
    <meta:user-defined meta:name="DCTERMS.W3CDTF/DCTERMS.available">2024-01-31</meta:user-defined>
    <meta:user-defined meta:name="DCTERMS.W3CDTF/OVERHEIDop.jaargang">2024</meta:user-defined>
    <meta:user-defined meta:name="OVERHEIDop.publicationIssue">45969</meta:user-defined>
    <meta:user-defined meta:name="OVERHEIDop.GmbID/DC.identifier">gmb-2024-45969</meta:user-defined>
    <meta:user-defined meta:name="OVERHEIDop.versieInformatie"/>
  </office:meta>
</office:document-meta>
</file>