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van het evenement ‘Sint Maartensviering’ op 11 november 2024 van 18.00 uur tot uiterlijk 20.30 uur in de kernen van Pey en Hingen te Echt-Suster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Verleende evenementenvergunning / kernen Pey en Hingen / Echt-Susteren / verzonden 23 oktober 2024 / het organiseren van het evenement ‘Sint Maartensviering’ op 11 november 2024 van 18.00 uur tot uiterlijk 20.30 uur.</text:p>
            <text:p text:style-name="common-al">Bezwaar</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31 oktober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58265</text:span><text:line-break/><text:date style:data-style-name="dag" text:fixed="true" text:date-value="2024-10-31"/><text:line-break/><text:date style:data-style-name="jaar" text:fixed="true" text:date-value="2024-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8265</text:span><text:date style:data-style-name="nicedate" text:fixed="true" text:date-value="2024-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8265</text:span><text:date style:data-style-name="nicedate" text:fixed="true" text:date-value="2024-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0/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Buurt</meta:user-defined>
    <meta:user-defined meta:name="OVERHEIDop.locatietype/OVERHEIDop.gebiedsmarkering">Buurt</meta:user-defined>
    <meta:user-defined meta:name="DC.title">Toestemming voor het organiseren van het evenement ‘Sint Maartensviering’ op 11 november 2024 van 18.00 uur tot uiterlijk 20.30 uur in de kernen van Pey en Hingen te Echt-Susteren</meta:user-defined>
    <meta:user-defined meta:name="DCTERMS.W3CDTF/DCTERMS.available">2024-10-31</meta:user-defined>
    <meta:user-defined meta:name="DCTERMS.W3CDTF/OVERHEIDop.jaargang">2024</meta:user-defined>
    <meta:user-defined meta:name="OVERHEIDop.publicationIssue">458265</meta:user-defined>
    <meta:user-defined meta:name="OVERHEIDop.GmbID/DC.identifier">gmb-2024-458265</meta:user-defined>
    <meta:user-defined meta:name="OVERHEIDop.versieInformatie"/>
  </office:meta>
</office:document-meta>
</file>