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, het legaliseren van een airco unit, Constant Erzeijstraat 87, 3523VT Utrecht,  GU-Z2024-002432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Constant Erzeijstraat 87, 3523VT Utrecht</text:p>
            <text:p text:style-name="common-al">GU-Z2024-0024321</text:p>
            <text:p text:style-name="common-al">Toelichting: het legaliseren van een airco unit</text:p>
            <text:p text:style-name="common-al">Besluit tot verlenging beslistermijn met 6 weken</text:p>
            <text:p text:style-name="last-al">Rechtsmiddel: ge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458191</text:span><text:line-break/><text:date style:data-style-name="dag" text:fixed="true" text:date-value="2024-10-31"/><text:line-break/><text:date style:data-style-name="jaar" text:fixed="true" text:date-value="2024-10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58191</text:span><text:date style:data-style-name="nicedate" text:fixed="true" text:date-value="2024-10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58191</text:span><text:date style:data-style-name="nicedate" text:fixed="true" text:date-value="2024-10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79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GU-Z2024-0024321</meta:user-defined>
    <meta:user-defined meta:name="DCTERMS.abstract">Toelichting: het legaliseren van een airco unit</meta:user-defined>
    <dc:language>nl</dc:language>
    <meta:user-defined meta:name="OVERHEIDop.locatietype/OVERHEIDop.gebiedsmarkering">Vlak</meta:user-defined>
    <meta:user-defined meta:name="DC.title">Verlenging beslistermijn omgevingsvergunning, het legaliseren van een airco unit, Constant Erzeijstraat 87, 3523VT Utrecht,  GU-Z2024-0024321</meta:user-defined>
    <meta:user-defined meta:name="DCTERMS.W3CDTF/DCTERMS.available">2024-10-31</meta:user-defined>
    <meta:user-defined meta:name="DCTERMS.W3CDTF/OVERHEIDop.jaargang">2024</meta:user-defined>
    <meta:user-defined meta:name="OVERHEIDop.publicationIssue">458191</meta:user-defined>
    <meta:user-defined meta:name="OVERHEIDop.GmbID/DC.identifier">gmb-2024-458191</meta:user-defined>
    <meta:user-defined meta:name="OVERHEIDop.versieInformatie"/>
  </office:meta>
</office:document-meta>
</file>