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uitoefenen van de horecabedrijven Eetcafé Tia’s en Café de Triviant aan Graaf 105 en Peijerstraat 11 te Ech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p text:style-name="common-al">Verleende alcoholwetvergunning / Graaf 105, 6101 CD te Echt en Peijerstraat 11, 6101 GA te Echt / Echt-Susteren / verzonden 24 oktober 2024 / het uitoefenen van de horecabedrijven Eetcafé Tia’s en Café de Triviant.</text:p>
            <text:p text:style-name="common-al">Bezwaar</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31 oktober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57866</text:span><text:line-break/><text:date style:data-style-name="dag" text:fixed="true" text:date-value="2024-10-31"/><text:line-break/><text:date style:data-style-name="jaar" text:fixed="true" text:date-value="2024-10-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866</text:span><text:date style:data-style-name="nicedate" text:fixed="true" text:date-value="2024-10-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57866</text:span><text:date style:data-style-name="nicedate" text:fixed="true" text:date-value="2024-10-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0/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het uitoefenen van de horecabedrijven Eetcafé Tia’s en Café de Triviant aan Graaf 105 en Peijerstraat 11 te Echt</meta:user-defined>
    <meta:user-defined meta:name="DCTERMS.W3CDTF/DCTERMS.available">2024-10-31</meta:user-defined>
    <meta:user-defined meta:name="DCTERMS.W3CDTF/OVERHEIDop.jaargang">2024</meta:user-defined>
    <meta:user-defined meta:name="OVERHEIDop.publicationIssue">457866</meta:user-defined>
    <meta:user-defined meta:name="OVERHEIDop.GmbID/DC.identifier">gmb-2024-457866</meta:user-defined>
    <meta:user-defined meta:name="OVERHEIDop.versieInformatie"/>
  </office:meta>
</office:document-meta>
</file>