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Lindegracht voor nr 21 te Heerenveen, Schoolsteeg nabij nr 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Lindegracht voor nr 21 te Heerenveen, Schoolsteeg nabij nr 1 te Heerenveen (28-10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57772</text:span><text:line-break/><text:date style:data-style-name="dag" text:fixed="true" text:date-value="2024-10-30"/><text:line-break/><text:date style:data-style-name="jaar" text:fixed="true" text:date-value="2024-10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7772</text:span><text:date style:data-style-name="nicedate" text:fixed="true" text:date-value="2024-10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57772</text:span><text:date style:data-style-name="nicedate" text:fixed="true" text:date-value="2024-10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0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54870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AANVRAAG OMGEVINGSVERGUNNING, tijdelijk gebruik openbare ruimte, Lindegracht voor nr 21 te Heerenveen, Schoolsteeg nabij nr 1 te Heerenveen</meta:user-defined>
    <meta:user-defined meta:name="DCTERMS.W3CDTF/DCTERMS.available">2024-10-30</meta:user-defined>
    <meta:user-defined meta:name="DCTERMS.W3CDTF/OVERHEIDop.jaargang">2024</meta:user-defined>
    <meta:user-defined meta:name="OVERHEIDop.publicationIssue">457772</meta:user-defined>
    <meta:user-defined meta:name="OVERHEIDop.GmbID/DC.identifier">gmb-2024-457772</meta:user-defined>
    <meta:user-defined meta:name="OVERHEIDop.versieInformatie"/>
  </office:meta>
</office:document-meta>
</file>