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nieuw bouwen van een bedrijfsgebouw met 3 bedrijfsunits, Wijnbergseweg 5e t/m 6, 7047 Braamt</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nieuw bouwen van een bedrijfsgebouw met 3 bedrijfsunits op locatie Wijnbergseweg 5e t/m 6, 7047 Braamt.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457410</text:span><text:line-break/><text:date style:data-style-name="dag" text:fixed="true" text:date-value="2024-10-30"/><text:line-break/><text:date style:data-style-name="jaar" text:fixed="true" text:date-value="2024-10-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7410</text:span><text:date style:data-style-name="nicedate" text:fixed="true" text:date-value="2024-10-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7410</text:span><text:date style:data-style-name="nicedate" text:fixed="true" text:date-value="2024-10-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9/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228</meta:user-defined>
    <meta:user-defined meta:name="DCTERMS.abstract">Betreft:  besluit op locatie Wijnbergseweg 5e t/m 6, 7047 Braamt</meta:user-defined>
    <dc:language>nl</dc:language>
    <meta:user-defined meta:name="OVERHEIDop.locatietype/OVERHEIDop.gebiedsmarkering">Vlak</meta:user-defined>
    <meta:user-defined meta:name="DC.title">Toestemming voor het nieuw bouwen van een bedrijfsgebouw met 3 bedrijfsunits, Wijnbergseweg 5e t/m 6, 7047 Braamt</meta:user-defined>
    <meta:user-defined meta:name="DCTERMS.W3CDTF/DCTERMS.available">2024-10-30</meta:user-defined>
    <meta:user-defined meta:name="DCTERMS.W3CDTF/OVERHEIDop.jaargang">2024</meta:user-defined>
    <meta:user-defined meta:name="OVERHEIDop.publicationIssue">457410</meta:user-defined>
    <meta:user-defined meta:name="OVERHEIDop.GmbID/DC.identifier">gmb-2024-457410</meta:user-defined>
    <meta:user-defined meta:name="OVERHEIDop.versieInformatie"/>
  </office:meta>
</office:document-meta>
</file>