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krijgen ven een persoonsgebonden gedoogbeschikking voor het bewonen van een recreatiewoning aan Hommelweg 1H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Aanvraag omgevingsvergunning / Hommelweg 1H, 6114 RR te Susteren / Echt-Susteren / ingekomen 21 oktober 2024 / het verkrijgen ven een persoonsgebonden gedoogbeschikking voor het bewonen van een recreatiewoning.</text:p>
            <text:p text:style-name="common-al">
            <text:span text:style-name="nadrukondlijn">Attentie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57294</text:span><text:line-break/><text:date style:data-style-name="dag" text:fixed="true" text:date-value="2024-10-31"/><text:line-break/><text:date style:data-style-name="jaar" text:fixed="true" text:date-value="2024-10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7294</text:span><text:date style:data-style-name="nicedate" text:fixed="true" text:date-value="2024-10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7294</text:span><text:date style:data-style-name="nicedate" text:fixed="true" text:date-value="2024-10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3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verkrijgen ven een persoonsgebonden gedoogbeschikking voor het bewonen van een recreatiewoning aan Hommelweg 1H te Susteren</meta:user-defined>
    <meta:user-defined meta:name="DCTERMS.W3CDTF/DCTERMS.available">2024-10-31</meta:user-defined>
    <meta:user-defined meta:name="DCTERMS.W3CDTF/OVERHEIDop.jaargang">2024</meta:user-defined>
    <meta:user-defined meta:name="OVERHEIDop.publicationIssue">457294</meta:user-defined>
    <meta:user-defined meta:name="OVERHEIDop.GmbID/DC.identifier">gmb-2024-457294</meta:user-defined>
    <meta:user-defined meta:name="OVERHEIDop.versieInformatie"/>
  </office:meta>
</office:document-meta>
</file>