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schuur, Hogelanden W.Z. 20 Utrecht, GU-Z2024-001433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ogelanden W.Z. 20 Utrecht</text:p>
            <text:p text:style-name="common-al">GU-Z2024-0014335</text:p>
            <text:p text:style-name="common-al">Toelichting: het bouwen van een schuur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6 december 2024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55274</text:span><text:line-break/><text:date style:data-style-name="dag" text:fixed="true" text:date-value="2024-10-29"/><text:line-break/><text:date style:data-style-name="jaar" text:fixed="true" text:date-value="2024-10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55274</text:span><text:date style:data-style-name="nicedate" text:fixed="true" text:date-value="2024-10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55274</text:span><text:date style:data-style-name="nicedate" text:fixed="true" text:date-value="2024-10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58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4335</meta:user-defined>
    <meta:user-defined meta:name="DCTERMS.abstract">Toelichting: het bouwen van een schuur</meta:user-defined>
    <dc:language>nl</dc:language>
    <meta:user-defined meta:name="DC.title">Verleende Omgevingsvergunning, het bouwen van een schuur, Hogelanden W.Z. 20 Utrecht, GU-Z2024-0014335</meta:user-defined>
    <meta:user-defined meta:name="OVERHEIDop.datumEindeReactietermijn">2024-12-06</meta:user-defined>
    <meta:user-defined meta:name="OVERHEIDop.terinzageleggingBG">https://jeleefomgeving.nl/inzien/002220647/b6672022-92c9-11ef-a33c-0050560122a3</meta:user-defined>
    <meta:user-defined meta:name="OVERHEIDop.locatietype/OVERHEIDop.gebiedsmarkering">GeometrieRef</meta:user-defined>
    <meta:user-defined meta:name="DCTERMS.W3CDTF/DCTERMS.available">2024-10-29</meta:user-defined>
    <meta:user-defined meta:name="DCTERMS.W3CDTF/OVERHEIDop.jaargang">2024</meta:user-defined>
    <meta:user-defined meta:name="OVERHEIDop.externeBijlage">Afwijkvergunning|exb-2024-41152</meta:user-defined>
    <meta:user-defined meta:name="OVERHEIDop.publicationIssue">455274</meta:user-defined>
    <meta:user-defined meta:name="OVERHEIDop.GmbID/DC.identifier">gmb-2024-455274</meta:user-defined>
    <meta:user-defined meta:name="OVERHEIDop.versieInformatie"/>
  </office:meta>
</office:document-meta>
</file>