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bouwen van een integraal kindcentrum en het maken van uitwegen aan Koninginnelaan 4 te Geldermals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en omgevingsvergunning is verleend voor het bouwen van een integraal kindcentrum en het maken van uitwegen (Strijd Gebr. gronden/bouww. met RO, Bouwen, Uitweg), Koninginnelaan 4, 4191 EE, in Geldermalsen (23-01-2024) (bezwaar mogelijk), ODR2314733</text:p>
            <text:p text:style-name="common-al">
            <text:span text:style-name="nadrukvet">Niet eens met dit besluit? Reageer dan binnen 6 weken</text:span>
          </text:p>
            <text:p text:style-name="last-al">Bent u het niet eens met dit besluit? Laat ons weten waarom u het niet eens bent. Dit heet bezwaar maken. Vermeld altijd uw naam en adres, de datum en uw handtekening. U moet uw bezwaarschrift binnen zes weken na de datum van verzending van het besluit indienen. Stuur uw bezwaar naar: het college van burgemeester en wethouders van West Betuwe, Postbus 112, 4190 CC Geldermals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45476</text:span><text:line-break/><text:date style:data-style-name="dag" text:fixed="true" text:date-value="2024-01-30"/><text:line-break/><text:date style:data-style-name="jaar" text:fixed="true" text:date-value="2024-01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5476</text:span><text:date style:data-style-name="nicedate" text:fixed="true" text:date-value="2024-01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5476</text:span><text:date style:data-style-name="nicedate" text:fixed="true" text:date-value="2024-01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15/xml/MC-DRP-OmgevingsvergunningAfhandelin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ODR2314733</meta:user-defined>
    <dc:language>nl</dc:language>
    <meta:user-defined meta:name="OVERHEIDop.locatietype/OVERHEIDop.gebiedsmarkering">Adres</meta:user-defined>
    <meta:user-defined meta:name="DC.title">Toestemming voor het bouwen van een integraal kindcentrum en het maken van uitwegen aan Koninginnelaan 4 te Geldermalsen</meta:user-defined>
    <meta:user-defined meta:name="DCTERMS.W3CDTF/DCTERMS.available">2024-01-30</meta:user-defined>
    <meta:user-defined meta:name="DCTERMS.W3CDTF/OVERHEIDop.jaargang">2024</meta:user-defined>
    <meta:user-defined meta:name="OVERHEIDop.publicationIssue">45476</meta:user-defined>
    <meta:user-defined meta:name="OVERHEIDop.GmbID/DC.identifier">gmb-2024-45476</meta:user-defined>
    <meta:user-defined meta:name="OVERHEIDop.versieInformatie"/>
  </office:meta>
</office:document-meta>
</file>